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diverse adressen plan Munst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0 april 2026 een melding in kader van een milieubelastende activiteit ontvangen voor het aanleggen van 12 gesloten bodem energiesystemen op de locatie diverse adressen plan Munster .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253834</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834</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834</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364</meta:user-defined>
    <meta:user-defined meta:name="DCTERMS.abstract">het aanleggen van 12 gesloten bodem energiesystemen, diverse adressen plan Munster  (10 april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 omgevingswet diverse adressen plan Munster</meta:user-defined>
    <meta:user-defined meta:name="DCTERMS.W3CDTF/DCTERMS.available">2026-05-29</meta:user-defined>
    <meta:user-defined meta:name="DCTERMS.W3CDTF/OVERHEIDop.jaargang">2026</meta:user-defined>
    <meta:user-defined meta:name="OVERHEIDop.publicationIssue">253834</meta:user-defined>
    <meta:user-defined meta:name="OVERHEIDop.GmbID/DC.identifier">gmb-2026-253834</meta:user-defined>
    <meta:user-defined meta:name="OVERHEIDop.versieInformatie"/>
  </office:meta>
</office:document-meta>
</file>