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Tuinhuis, Waterdriebladlaan 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Wij hebben op 27 mei 2026 een besluit genomen op de aanvraag met zaaknummer 0153Z2026021300014 voor het plaatsen van een tuinhuis op de locatie Waterdriebladlaan 7.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53613</text:span><text:line-break/><text:date style:data-style-name="dag" text:fixed="true" text:date-value="2026-06-03"/><text:line-break/><text:date style:data-style-name="jaar" text:fixed="true" text:date-value="2026-06-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613</text:span><text:date style:data-style-name="nicedate" text:fixed="true" text:date-value="2026-06-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3613</text:span><text:date style:data-style-name="nicedate" text:fixed="true" text:date-value="2026-06-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0/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026021300014</meta:user-defined>
    <dc:language>nl</dc:language>
    <meta:user-defined meta:name="OVERHEIDop.locatietype/OVERHEIDop.gebiedsmarkering">Vlak</meta:user-defined>
    <meta:user-defined meta:name="DC.title">Kennisgeving besluit op aanvraag het plaatsen van een Tuinhuis, Waterdriebladlaan 7</meta:user-defined>
    <meta:user-defined meta:name="DCTERMS.W3CDTF/DCTERMS.available">2026-06-03</meta:user-defined>
    <meta:user-defined meta:name="DCTERMS.W3CDTF/OVERHEIDop.jaargang">2026</meta:user-defined>
    <meta:user-defined meta:name="OVERHEIDop.publicationIssue">253613</meta:user-defined>
    <meta:user-defined meta:name="OVERHEIDop.GmbID/DC.identifier">gmb-2026-253613</meta:user-defined>
    <meta:user-defined meta:name="OVERHEIDop.versieInformatie"/>
  </office:meta>
</office:document-meta>
</file>