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gortuin ter hoogte van nummer: 1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Objectvergunning Verzinkbare paaltjes, Locatie: Bogortuin ter hoogte van nummer: 195 in Amsterdam</text:p>
            <text:p text:style-name="common-al">Looptijd :28-05-2026 t/m 28-05-2026</text:p>
            <text:p text:style-name="common-al">Verzonden naar aanvrager op: 26-05-2026</text:p>
            <text:p text:style-name="common-al">Kenmerk gemeente: Z/26/31319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92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5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5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5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25</meta:user-defined>
    <meta:user-defined meta:name="DCTERMS.abstract">rvv ,Afgesloten gebieden,Filmen,Bogortuin 195 1019PE, 20260529, Bogortuin ter hoogte van nummer: 195</meta:user-defined>
    <dc:language>nl</dc:language>
    <meta:user-defined meta:name="OVERHEIDop.locatietype/OVERHEIDop.gebiedsmarkering">Punt</meta:user-defined>
    <meta:user-defined meta:name="DC.title">Besluit apv vergunning Verleend - Bogortuin ter hoogte van nummer: 19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52</meta:user-defined>
    <meta:user-defined meta:name="OVERHEIDop.GmbID/DC.identifier">gmb-2026-251852</meta:user-defined>
    <meta:user-defined meta:name="OVERHEIDop.versieInformatie"/>
  </office:meta>
</office:document-meta>
</file>