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3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aanstraat ter hoogte van nummer: 393 in Amsterdam</text:p>
            <text:p text:style-name="common-al">Looptijd :03-06-2026 t/m 05-06-2026</text:p>
            <text:p text:style-name="common-al">Verzonden naar aanvrager op: 26-05-2026</text:p>
            <text:p text:style-name="common-al">Kenmerk gemeente: Z/26/31331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1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1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1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1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15</meta:user-defined>
    <meta:user-defined meta:name="DCTERMS.abstract">TVM, parkeervak, Zaanstraat 393 1013SH, 20260603, Zaanstraat ter hoogte van nummer: 39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Zaanstraat ter hoogte van nummer: 393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12</meta:user-defined>
    <meta:user-defined meta:name="OVERHEIDop.GmbID/DC.identifier">gmb-2026-251812</meta:user-defined>
    <meta:user-defined meta:name="OVERHEIDop.versieInformatie"/>
  </office:meta>
</office:document-meta>
</file>