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Klönne plein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ement Parapluvergunning De Wester + Oostelijk Meterhuisje ter hoogte van Klönne plein 2 in Amsterdam</text:p>
            <text:p text:style-name="common-al">Datum van: 23-03-2026</text:p>
            <text:p text:style-name="common-al">Datum t/m: 01-01-2027</text:p>
            <text:p text:style-name="common-al">Tijd van: 00:00</text:p>
            <text:p text:style-name="common-al">Tijd tot: 00:00</text:p>
            <text:p text:style-name="common-al">Bezoekers drukste moment: 822</text:p>
            <text:p text:style-name="common-al">Activiteiten: In De Wester: Presentaties, dinners, bijeenkomsten, buurtfeesten, akoestische concerten, etc. Het Oostelijk Meterhuisje is een expositie ruimte.</text:p>
            <text:p text:style-name="common-al">Ontvangen op: 26-02-2026</text:p>
            <text:p text:style-name="common-al">Kenmerk gemeente: Z/26/3090967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803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0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803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90967</meta:user-defined>
    <meta:user-defined meta:name="DCTERMS.abstract">Aanvraag voor een evenementenvergunning ter hoogte van adres Klönne plein 2 in Amsterdam</meta:user-defined>
    <dc:language>nl</dc:language>
    <meta:user-defined meta:name="OVERHEIDop.locatietype/OVERHEIDop.gebiedsmarkering">Punt</meta:user-defined>
    <meta:user-defined meta:name="DC.title">Aanvraag evenementenvergunning Klönne plein 2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803</meta:user-defined>
    <meta:user-defined meta:name="OVERHEIDop.GmbID/DC.identifier">gmb-2026-251803</meta:user-defined>
    <meta:user-defined meta:name="OVERHEIDop.versieInformatie"/>
  </office:meta>
</office:document-meta>
</file>