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gunningsvrije aanvraag, Söderblomstraat 278 2131GT Hoofddorp, het vergroten van de woning door het plaatsen van een dakkapel op het voordakvlak, 26-5-2026, 2026052201099, 0394133959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51565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56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56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6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95921</meta:user-defined>
    <meta:user-defined meta:name="DCTERMS.abstract">het vergroten van de woning door het plaatsen van een dakkapel op het voo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Haarlemmermeer, Vergunningsvrije aanvraag, Söderblomstraat 278 2131GT Hoofddorp, het vergroten van de woning door het plaatsen van een dakkapel op het voordakvlak, 26-5-2026, 2026052201099, 039413395921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565</meta:user-defined>
    <meta:user-defined meta:name="OVERHEIDop.GmbID/DC.identifier">gmb-2026-251565</meta:user-defined>
    <meta:user-defined meta:name="OVERHEIDop.versieInformatie"/>
  </office:meta>
</office:document-meta>
</file>