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Van Bossestraat 36-1 1051K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6-05-2026</text:p>
            <text:p text:style-name="common-al">Zaakadres: Van Bossestraat 36-1 1051KA Amsterdam</text:p>
            <text:p text:style-name="common-al">Zaaknummer: Z2026-02261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2617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6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442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442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442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61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Van Bossestraat 36-1 1051KA Amsterdam</meta:user-defined>
    <meta:user-defined meta:name="DCTERMS.W3CDTF/DCTERMS.available">2026-05-28</meta:user-defined>
    <meta:user-defined meta:name="DCTERMS.W3CDTF/OVERHEIDop.jaargang">2026</meta:user-defined>
    <meta:user-defined meta:name="OVERHEIDop.publicationIssue">251442</meta:user-defined>
    <meta:user-defined meta:name="OVERHEIDop.GmbID/DC.identifier">gmb-2026-251442</meta:user-defined>
    <meta:user-defined meta:name="OVERHEIDop.versieInformatie"/>
  </office:meta>
</office:document-meta>
</file>