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bullet text:bullet-char="•" text:level="1">
        <style:list-level-properties text:min-label-width="10mm"/>
      </text:list-level-style-bullet>
    </text:list-style>
    <text:list-style style:name="id1-3-2-2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indexering prijsgrens opkoopbescherming, artikel 66 Huisvestingsverordening gemeente Ut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Utrecht, </text:p>
            <text:p text:style-name="al">Overwegende dat op grond van artikel 66 van de Huisvestingsverordening gemeente Utrecht:</text:p>
            <text:list text:style-name="id1-3-2-1-1-3">
              <text:list-item text:style-override="id1-3-2-1-1-3-1">
                <text:number>•</text:number>
                <text:p text:style-name="al">de prijsgrens opkoopbescherming jaarlijks per 1 juli geïndexeerd moet worden via de zestigprocentmethode;</text:p>
              </text:list-item>
              <text:list-item text:style-override="id1-3-2-1-1-3-2">
                <text:number>•</text:number>
                <text:p text:style-name="al">de aldus geïndexeerde prijsgrens daarna gepubliceerd moet worden in het digitale gemeenteblad,</text:p>
              </text:list-item>
              <text:list-item text:style-override="id1-3-2-1-1-3-3">
                <text:number>•</text:number>
                <text:p text:style-name="al">de raad de indexering al per 1 juli wil laten ingaan, om zoveel mogelijk te kunnen aansluiten bij de meest recente cijfers over de WOZ-waarde; </text:p>
              </text:list-item>
            </text:list>
            <text:p text:style-name="al">stellen het volgende vas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•</text:number>
                <text:p text:style-name="al">de geïndexeerde prijsgrens gebaseerd is op de woningtelling van 1 januari 2026 en een WOZ-waardepeildatum van 1 januari 2025 (Belastingjaar 2026),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Geïndexeerde prijsgrens</text:p>
            <text:p text:style-name="al">De geïndexeerde prijsgrens opkoopbescherming per 1 juli 2026 bedraagt €686.000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Inwerkingtreding</text:p>
            <text:p text:style-name="al">Dit besluit treedt in werking op 1 juli 2026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burgemeester en wethouders van de gemeente Utrecht, in de vergadering van 26 mei 2026.</text:span></text:p>
            <text:p><text:span text:style-name="functie">De burgemeester           </text:span></text:p>
            <text:p><text:span text:style-name="functie">Sharon A.M. Dijksma</text:span></text:p>
            <text:p><text:span text:style-name="functie">De secretaris,                               </text:span></text:p>
            <text:p><text:span text:style-name="functie">Michiel J. Ru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1218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1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1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0/xml/MC-DRP-OverigeBvAS-Web-CB.xml</meta:user-defined>
    <meta:user-defined meta:name="OVERHEID.Gemeente/DC.creator">Ut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esluit indexering prijsgrens opkoopbescherming, artikel 66 Huisvestingsverordening gemeente Utrecht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218</meta:user-defined>
    <meta:user-defined meta:name="OVERHEIDop.GmbID/DC.identifier">gmb-2026-251218</meta:user-defined>
    <meta:user-defined meta:name="OVERHEIDop.versieInformatie"/>
  </office:meta>
</office:document-meta>
</file>