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5-26150450ib1665530-38a5-4135-89c1-3fbcb05bdfc1.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office:automatic-styles>
  <office:body>
    <office:text>
      <text:p text:style-name="new_page_staatscourant"/>
      <text:p text:style-name="single-kop-titel">Besluit naamgeving openbare ruimte Almere  </text:p>
      <text:section text:name="regeling_id1-3-2" text:style-name="regeling">
        <text:section text:name="aanhef_id1-3-2-1" text:style-name="aanhef">
          <text:section text:name="preambule_id1-3-2-1-1" text:style-name="preambule">
            <text:p text:style-name="al">Op basis van:</text:p>
            <text:list text:style-name="id1-3-2-1-1-2">
              <text:list-item text:style-override="id1-3-2-1-1-2-1">
                <text:number>-</text:number>
                <text:p text:style-name="al">Artikel 108 van de Gemeentewet en artikel 2 van de Verordening naamgeving en nummering (adressen) Almere 2019;</text:p>
              </text:list-item>
              <text:list-item text:style-override="id1-3-2-1-1-2-2">
                <text:number>-</text:number>
                <text:p text:style-name="al">Artikel 6 van de Wet basisregistratie adressen en gebouwen, waarin van gemeenten wordt vereist om de openbare ruimte van namen te voorzien;</text:p>
              </text:list-item>
              <text:list-item text:style-override="id1-3-2-1-1-2-3">
                <text:number>-</text:number>
                <text:p text:style-name="al">Algemeen Mandaatbesluit Almere, die op 18 december 2024 in werking is getreden;</text:p>
              </text:list-item>
              <text:list-item text:style-override="id1-3-2-1-1-2-4">
                <text:number>-</text:number>
                <text:p text:style-name="al">Het advies van de Naamgevingscommissie openbare ruimte Almere;</text:p>
              </text:list-item>
            </text:list>
            <text:p text:style-name="al">Besluit het college van burgemeester en wethouders van Almere het volgende:</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De volgende vastgestelde namen gaan gelden met ingang van <text:span text:style-name="nadrukvet">20 mei 2026</text:span> volgens de bij dit besluit (<text:span text:style-name="nadrukvet">N26-010</text:span>) behorende kaart:</text:p>
            <text:p text:style-name="al"/>
            <text:list text:style-name="id1-3-2-2-1-4">
              <text:list-item text:style-override="id1-3-2-2-1-4-1">
                <text:number>-</text:number>
                <text:p text:style-name="al">Vaststellen:</text:p>
                <text:p text:style-name="al">
                <text:span text:style-name="nadrukvet">Adolf von Baeyerstraat </text:span>(BAG-type weg)</text:p>
                <text:p text:style-name="al">
                <text:span text:style-name="nadrukvet">Barbara McClintockplein </text:span>(BAG-type weg)</text:p>
                <text:p text:style-name="al">
                <text:span text:style-name="nadrukvet">Corneel Heymanshof </text:span>(BAG-type weg)</text:p>
                <text:p text:style-name="al">
                <text:span text:style-name="nadrukvet">Emil von Behringstraat </text:span>(BAG-type weg)</text:p>
                <text:p text:style-name="al">
                <text:span text:style-name="nadrukvet">Frederick Bantingpad </text:span>(BAG-type weg)</text:p>
                <text:p text:style-name="al">
                <text:span text:style-name="nadrukvet">Gerty Coristraat </text:span>(BAG-type weg)</text:p>
                <text:p text:style-name="al">
                <text:span text:style-name="nadrukvet">Irving Langmuirhof </text:span>(BAG-type weg)</text:p>
                <text:p text:style-name="al">
                <text:span text:style-name="nadrukvet">Niels Ryberg Finsenstraat </text:span>(BAG-type weg)</text:p>
                <text:p text:style-name="al">
                <text:span text:style-name="nadrukvet">William Ramsaystraat </text:span>(BAG-type weg)</text:p>
              </text:list-item>
            </text:list>
            <text:p text:style-name="al">
            <text:span text:style-name="nadrukvet">Toelichting op vaststelling in Almere Hout:</text:span>
          </text:p>
            <text:p text:style-name="al">Voor de ontwikkeling van “Veld 18” in Nobelhorst, stadsdeel Hout, zijn nieuwe namen nodig. Voor dit gebied worden <text:span text:style-name="nadrukvet">Nobelprijswinnaars</text:span> voorgedragen uit de disciplines; <text:span text:style-name="nadrukvet">fysiologie</text:span>, <text:span text:style-name="nadrukvet">geneeskunde</text:span>, <text:span text:style-name="nadrukvet">natuurkunde</text:span> en <text:span text:style-name="nadrukvet">scheikunde</text:span>.</text:p>
            <text:p text:style-name="al"/>
            <text:p text:style-name="al">In totaal omvat het project 39 namen. Bij de toewijzing binnen “Veld 18” zijn de vier disciplines bewust door elkaar gebruikt. Daarnaast is rekening gehouden met de herkomst van de voorgestelde Nobelprijswinnaars, zodat er een zo breed mogelijke spreiding over verschillende landen ontstaat.</text:p>
          </text:section>
        </text:section>
        <text:section text:name="regeling-sluiting_id1-3-2-3" text:style-name="regeling-sluiting">
          <text:section text:name="ondertekening_id1-3-2-3-1">
            <text:p> Burgemeester en wethouders,</text:p>
            <text:p><text:span text:style-name="functie">Namens hen,</text:span></text:p>
          </text:section>
          <text:section text:name="ondertekening_id1-3-2-3-2">
            <text:p><text:span text:style-name="functie">W. Harms</text:span></text:p>
            <text:p><text:span text:style-name="functie">Medewerker Geo-data</text:span></text:p>
          </text:section>
          <text:section text:name="ondertekening_id1-3-2-3-3">
            <text:p><text:span text:style-name="functie">Dit besluit is automatisch aangemaakt en daarom niet ondertekend.</text:span></text:p>
          </text:section>
        </text:section>
        <text:section text:name="bijlage_id1-3-2-4" text:style-name="bijlage">
          <text:p text:style-name="bijlage_top"/>
          <text:p text:style-name="hoofdstuk_kop"><text:span text:style-name="label"> Bijlage: </text:span> situatietekening</text:p>
          <text:p text:style-name="al"/>
          <text:p text:style-name="al">
          <draw:frame><draw:text-box><text:section text:name="plaatje_id1-3-2-4-3-1" text:style-name="plaatje">
            <text:p text:style-name="illustratie_id1-3-2-4-3-1-1"><draw:frame draw:style-name="illustratie_id1-3-2-4-3-1-1" text:anchor-type="paragraph" svg:width="153mm" svg:height="109.60188679245283mm"><draw:image xlink:href="Pictures/Schermafbeelding2026-05-26150450ib1665530-38a5-4135-89c1-3fbcb05bdfc1.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51160</text:span><text:line-break/><text:date style:data-style-name="dag" text:fixed="true" text:date-value="2026-05-28"/><text:line-break/><text:date style:data-style-name="jaar" text:fixed="true" text:date-value="2026-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1160</text:span><text:date style:data-style-name="nicedate" text:fixed="true" text:date-value="2026-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1160</text:span><text:date style:data-style-name="nicedate" text:fixed="true" text:date-value="2026-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0/xml/MC-DRP-OverigeBvAS-Web-CB.xml</meta:user-defined>
    <meta:user-defined meta:name="OVERHEID.Gemeente/DC.creator">Almere</meta:user-defined>
    <meta:user-defined meta:name="OVERHEID.Informatietype/DC.type">officiële publicatie</meta:user-defined>
    <meta:user-defined meta:name="OVERHEIDop.Rubriek/DC.type">ander besluit van algemene strekking</meta:user-defined>
    <meta:user-defined meta:name="OVERHEID.Gemeente/DCTERMS.publisher">Almere</meta:user-defined>
    <meta:user-defined meta:name="OVERHEID.Gemeente/OVERHEID.authority">Almere</meta:user-defined>
    <meta:user-defined meta:name="OVERHEID.TaxonomieBeleidsagendaDecentraal/OVERHEID.category">Ruimte en infrastructuur | Organisatie en beleid</meta:user-defined>
    <meta:user-defined meta:name="DC.source">Artikel 108 van de Gemeentewet]|[https://wetten.overheid.nl/jci1.3:c:BWBR0005416&amp;titeldeel=III&amp;hoofdstuk=VIII&amp;paragraaf=1&amp;artikel=108&amp;z=2026-03-21&amp;g=2026-03-21</meta:user-defined>
    <meta:user-defined meta:name="DC.source">artikel 2 van de Verordening naamgeving en nummering (adressen) Almere 2019]|[https://lokaleregelgeving.overheid.nl/CVDR627681/1#artikel_2.</meta:user-defined>
    <meta:user-defined meta:name="DC.source">Artikel 6 van de Wet basisregistratie adressen en gebouwen]|[https://wetten.overheid.nl/BWBR0023466/2025-02-12/0#Hoofdstuk1_Artikel6</meta:user-defined>
    <meta:user-defined meta:name="DC.source">Algemeen Mandaatbesluit Almere]|[https://lokaleregelgeving.overheid.nl/CVDR729599/1</meta:user-defined>
    <meta:user-defined meta:name="OVERHEIDop.referentienummer">N26-010</meta:user-defined>
    <dc:language>nl</dc:language>
    <meta:user-defined meta:name="OVERHEIDop.locatietype/OVERHEIDop.gebiedsmarkering">Wijk</meta:user-defined>
    <meta:user-defined meta:name="DC.title">Besluit naamgeving openbare ruimte Almere</meta:user-defined>
    <meta:user-defined meta:name="DCTERMS.W3CDTF/DCTERMS.available">2026-05-28</meta:user-defined>
    <meta:user-defined meta:name="OVERHEIDop.externeBijlage">Veld 18 Nobelhorst |exb-2026-18596</meta:user-defined>
    <meta:user-defined meta:name="DCTERMS.W3CDTF/OVERHEIDop.jaargang">2026</meta:user-defined>
    <meta:user-defined meta:name="OVERHEIDop.publicationIssue">251160</meta:user-defined>
    <meta:user-defined meta:name="OVERHEIDop.GmbID/DC.identifier">gmb-2026-251160</meta:user-defined>
    <meta:user-defined meta:name="OVERHEIDop.versieInformatie"/>
  </office:meta>
</office:document-meta>
</file>