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tijdelijke telecommast ten behoeve van Mystic Garden 2026</text:p>
            <text:p text:style-name="common-al">Zaakadres: President Allendelaan 3</text:p>
            <text:p text:style-name="common-al">Datum ontvangst: 24-04-2026</text:p>
            <text:p text:style-name="common-al">Zaaknummer: Z2026-018630</text:p>
            <text:p text:style-name="common-al">DSO-nummer: 202604240086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0385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0385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0385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8630</meta:user-defined>
    <meta:user-defined meta:name="DCTERMS.abstract">realiseren van een tijdelijke telecommast ten behoeve van Mystic Garden 2026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0385</meta:user-defined>
    <meta:user-defined meta:name="OVERHEIDop.GmbID/DC.identifier">gmb-2026-250385</meta:user-defined>
    <meta:user-defined meta:name="OVERHEIDop.versieInformatie"/>
  </office:meta>
</office:document-meta>
</file>