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Jan Luijkenstraat 16 1071C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de twee zelfstandige woonruimten 16A en 16B uit de ene zelfstandige woonruimte 16</text:p>
            <text:p text:style-name="common-al">Zaakadres: Jan Luijkenstraat 16 1071CN Amsterdam</text:p>
            <text:p text:style-name="common-al">Datum ontvangst: 20-05-2026</text:p>
            <text:p text:style-name="common-al">Zaaknummer: Z2026-02207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0130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0130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0130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2073</meta:user-defined>
    <meta:user-defined meta:name="DCTERMS.abstract">het vormen van de twee zelfstandige woonruimten 16A en 16B uit de ene zelfstandige woonruimte 16</meta:user-defined>
    <dc:language>nl</dc:language>
    <meta:user-defined meta:name="OVERHEIDop.locatietype/OVERHEIDop.gebiedsmarkering">Punt</meta:user-defined>
    <meta:user-defined meta:name="DC.title">Aanvraag woonvormingsvergunning Jan Luijkenstraat 16 1071CN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0130</meta:user-defined>
    <meta:user-defined meta:name="OVERHEIDop.GmbID/DC.identifier">gmb-2026-250130</meta:user-defined>
    <meta:user-defined meta:name="OVERHEIDop.versieInformatie"/>
  </office:meta>
</office:document-meta>
</file>