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Nieuwe Kerkstraat 36-1 1018E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6-05-2026</text:p>
            <text:p text:style-name="common-al">Zaakadres: Nieuwe Kerkstraat 36-1 1018EB Amsterdam</text:p>
            <text:p text:style-name="common-al">Zaaknummer: Z2026-02195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195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892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9892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9892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95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Nieuwe Kerkstraat 36-1 1018EB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9892</meta:user-defined>
    <meta:user-defined meta:name="OVERHEIDop.GmbID/DC.identifier">gmb-2026-249892</meta:user-defined>
    <meta:user-defined meta:name="OVERHEIDop.versieInformatie"/>
  </office:meta>
</office:document-meta>
</file>