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 de landbodem opslaan van zonder bewerking herbruikbare grond op de locatie Boomdijk t.h.v. 100 te Klaaswaal zaaknummer 9003637446</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op de landbodem opslaan van zonder bewerking herbruikbare grond op de locatie Boomdijk t.h.v. 100 te Klaaswaal.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4930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30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30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4/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op de landbodem opslaan van zonder bewerking herbruikbare grond op de locatie Boomdijk t.h.v. 100 te Klaaswaal zaaknummer 9003637446</meta:user-defined>
    <meta:user-defined meta:name="DCTERMS.W3CDTF/DCTERMS.available">2026-05-28</meta:user-defined>
    <meta:user-defined meta:name="DCTERMS.W3CDTF/OVERHEIDop.jaargang">2026</meta:user-defined>
    <meta:user-defined meta:name="OVERHEIDop.publicationIssue">249302</meta:user-defined>
    <meta:user-defined meta:name="OVERHEIDop.GmbID/DC.identifier">gmb-2026-249302</meta:user-defined>
    <meta:user-defined meta:name="OVERHEIDop.versieInformatie"/>
  </office:meta>
</office:document-meta>
</file>