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ollensstraat 66C 1053R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6-05-2026</text:p>
            <text:p text:style-name="common-al">Zaakadres: Tollensstraat 66C 1053RW Amsterdam</text:p>
            <text:p text:style-name="common-al">Zaaknummer: Z2026-02239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2398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245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924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924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39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ollensstraat 66C 1053RW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9245</meta:user-defined>
    <meta:user-defined meta:name="OVERHEIDop.GmbID/DC.identifier">gmb-2026-249245</meta:user-defined>
    <meta:user-defined meta:name="OVERHEIDop.versieInformatie"/>
  </office:meta>
</office:document-meta>
</file>