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Science Park 120 Amsterdam , 121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32598</text:p>
            <text:p text:style-name="common-al">DSO nummer: 2026052001249</text:p>
            <text:p text:style-name="common-al">Ontvangstdatum melding: 20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9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9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9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2598</meta:user-defined>
    <meta:user-defined meta:name="DCTERMS.abstract">261007185-1, Valentijnkade 130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Science Park 120 Amsterdam , 121 meter richting zuide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92</meta:user-defined>
    <meta:user-defined meta:name="OVERHEIDop.GmbID/DC.identifier">gmb-2026-248892</meta:user-defined>
    <meta:user-defined meta:name="OVERHEIDop.versieInformatie"/>
  </office:meta>
</office:document-meta>
</file>