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Overschiestraat 172A 1062X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Vlaardingenlaan Ontwikkeling B.V.</text:p>
            <text:p text:style-name="common-al">Zaaknummer: OD2026-0031285</text:p>
            <text:p text:style-name="common-al">DSO nummer: 2026051300747</text:p>
            <text:p text:style-name="common-al">Ontvangstdatum melding: 13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8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1285</meta:user-defined>
    <meta:user-defined meta:name="DCTERMS.abstract">Vlaardingenlaan te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Overschiestraat 172A 1062XK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89</meta:user-defined>
    <meta:user-defined meta:name="OVERHEIDop.GmbID/DC.identifier">gmb-2026-248889</meta:user-defined>
    <meta:user-defined meta:name="OVERHEIDop.versieInformatie"/>
  </office:meta>
</office:document-meta>
</file>