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e Mirandalaan 20 in Amsterdam en De Mirandalaan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Upload_Upload_Upload_Opleverfeest Rivierenhuis ter hoogte van De Mirandalaan 20 in Amsterdam en De Mirandalaan 22 in Amsterdam</text:p>
            <text:p text:style-name="common-al">Datum van: 17-06-2026</text:p>
            <text:p text:style-name="common-al">Datum t/m: 17-06-2026</text:p>
            <text:p text:style-name="common-al">Tijd van: 15:30</text:p>
            <text:p text:style-name="common-al">Tijd tot: 19:00</text:p>
            <text:p text:style-name="common-al">Bezoekers drukste moment: 150</text:p>
            <text:p text:style-name="common-al">Activiteiten: Er zijn wat toespraken van Flora Breemer, directie Hemubo, bestuur Eigen Haard en daarna muzikale omlijsting met hapje en drankje.</text:p>
            <text:p text:style-name="common-al">Ontvangen op: 08-04-2026</text:p>
            <text:p text:style-name="common-al">Kenmerk gemeente: Z/26/311260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7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2602</meta:user-defined>
    <meta:user-defined meta:name="DCTERMS.abstract">Aanvraag voor een evenementenvergunning ter hoogte van adres De Mirandalaan 20 in Amsterdam en De Mirandalaan 22 in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venementenvergunning De Mirandalaan 20 in Amsterdam en De Mirandalaan 2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78</meta:user-defined>
    <meta:user-defined meta:name="OVERHEIDop.GmbID/DC.identifier">gmb-2026-248778</meta:user-defined>
    <meta:user-defined meta:name="OVERHEIDop.versieInformatie"/>
  </office:meta>
</office:document-meta>
</file>