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Humberweg ter hoogte van nummer: 3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ieuw-West</text:p>
            <text:p text:style-name="common-al">Objectvergunning, Locatie: Humberweg ter hoogte van nummer: 3 in AMSTERDAM</text:p>
            <text:p text:style-name="common-al">Looptijd :01-06-2026 t/m 29-06-2026</text:p>
            <text:p text:style-name="common-al">Verzonden naar aanvrager op: 22-05-2026</text:p>
            <text:p text:style-name="common-al">Kenmerk gemeente: Z/26/3132044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ieuwwest.vergunningen.dvl@amsterdam.nl?Subject=Dossier Z/26/3132044" xlink:type="simple">Stadsloket.nieuw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48776</text:span><text:line-break/><text:date style:data-style-name="dag" text:fixed="true" text:date-value="2026-05-27"/><text:line-break/><text:date style:data-style-name="jaar" text:fixed="true" text:date-value="2026-05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8776</text:span><text:date style:data-style-name="nicedate" text:fixed="true" text:date-value="2026-05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8776</text:span><text:date style:data-style-name="nicedate" text:fixed="true" text:date-value="2026-05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7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2044</meta:user-defined>
    <meta:user-defined meta:name="DCTERMS.abstract">Object,Humberweg 3 1043AC, 20260601, Humberweg ter hoogte van nummer: 3</meta:user-defined>
    <dc:language>nl</dc:language>
    <meta:user-defined meta:name="OVERHEIDop.locatietype/OVERHEIDop.gebiedsmarkering">Punt</meta:user-defined>
    <meta:user-defined meta:name="DC.title">Besluit apv vergunning Verleend - Humberweg ter hoogte van nummer: 3 in AMSTERDAM</meta:user-defined>
    <meta:user-defined meta:name="DCTERMS.W3CDTF/DCTERMS.available">2026-05-27</meta:user-defined>
    <meta:user-defined meta:name="DCTERMS.W3CDTF/OVERHEIDop.jaargang">2026</meta:user-defined>
    <meta:user-defined meta:name="OVERHEIDop.publicationIssue">248776</meta:user-defined>
    <meta:user-defined meta:name="OVERHEIDop.GmbID/DC.identifier">gmb-2026-248776</meta:user-defined>
    <meta:user-defined meta:name="OVERHEIDop.versieInformatie"/>
  </office:meta>
</office:document-meta>
</file>