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Burgemeester en Wethouders van de gemeente Zwolle betreffende de vaststelling van diverse subsidieplafonds en openstellingen</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4:25, eerste lid, van de Algemene wet bestuursrecht, artikel 5 van de Algemene Subsidieverordening Zwolle 2022, artikel 3.10 van de Subsidieregeling armoedebestrijding Zwolle 2025, artikel 12 van de Subsidieregeling bewonersinitiatieven een nieuw oud en nieuw Zwolle 2024, artikel 3.11 en 4.8 van de Subsidieregeling cultuur Zwolle 2023, artikel 11 van de Subsidieregeling evenementen Zwolle 2023, artikel 3.10 van de Subsidieregeling gelijke kansen voor kinderen tot en met het primair onderwijs Zwolle 2023, artikel 12 van de Subsidieregeling inclusief sporten Zwolle 2024, artikel 11 van de Subsidieregeling jeugd- en jongerenwerk onder leiding van vrijwilligers Zwolle 2023, artikel 11 van de Subsidieregeling maatschappelijke opvang Zwolle 2024 en artikel 10 van de Subsidieregeling wijkverenigingen Zwolle 2024</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Voor aanvragen op grond van paragraaf 3 van de Subsidieregeling Armoedebestrijding Zwolle 2025 wordt het subsidieplafond voor aanvragen ingediend in 2026 vastgesteld op € 61.500.</text:p>
              </text:list-item>
              <text:list-item text:style-override="id1-3-2-2-1-3">
                <text:number>2.</text:number>
                <text:p text:style-name="al">Voor de Subsidieregeling cultuur Zwolle 2023 voor aanvragen op grond van artikel 3.5, lid 1, onder b, van de subsidieregeling het subsidieplafond en de aanvraagperiode als volgt vast te stellen:</text:p>
                <text:list text:style-name="id1-3-2-2-1-3-3">
                  <text:list-item text:style-override="id1-3-2-2-1-3-3-1">
                    <text:number>a.</text:number>
                    <text:p text:style-name="al">het subsidieplafond voor aanvragen ingediend in de onder b genoemde aanvraagperiode: € 212.000;</text:p>
                  </text:list-item>
                  <text:list-item text:style-override="id1-3-2-2-1-3-3-2">
                    <text:number>b.</text:number>
                    <text:p text:style-name="al">de aanvraagperiode: 1 oktober 2026 tot en met 30 oktober 2026.</text:p>
                  </text:list-item>
                </text:list>
              </text:list-item>
              <text:list-item text:style-override="id1-3-2-2-1-4">
                <text:number>3.</text:number>
                <text:p text:style-name="al">Voor de Subsidieregeling cultuur Zwolle 2023 het subsidieplafond voor aanvragen op grond van artikel 4.5. onder a, van de subsidieregeling en ingediend in 2026 vast te stellen op € 174.710.</text:p>
              </text:list-item>
              <text:list-item text:style-override="id1-3-2-2-1-5">
                <text:number>4.</text:number>
                <text:p text:style-name="al">Voor de Subsidieregeling evenementen Zwolle 2023 het subsidieplafond en de aanvraagperiode als volgt vast te stellen:</text:p>
                <text:list text:style-name="id1-3-2-2-1-5-3">
                  <text:list-item text:style-override="id1-3-2-2-1-5-3-1">
                    <text:number>a.</text:number>
                    <text:p text:style-name="al">het subsidieplafond voor aanvragen ingediend in de onder b genoemde aanvraagperiode: € 310.000;</text:p>
                  </text:list-item>
                  <text:list-item text:style-override="id1-3-2-2-1-5-3-2">
                    <text:number>b.</text:number>
                    <text:p text:style-name="al">de aanvraagperiode voor activiteiten welke plaatsvinden in 2027 is: 1 juni tot en met 31 augustus 2026.</text:p>
                  </text:list-item>
                </text:list>
              </text:list-item>
              <text:list-item text:style-override="id1-3-2-2-1-6">
                <text:number>5.</text:number>
                <text:p text:style-name="al">Voor de Subsidieregeling gelijke kansen voor kinderen tot en met het primair onderwijs Zwolle 2023 de subsidieplafonds voor aanvragen ingediend in 2026 als volgt vast te stellen:</text:p>
                <text:list text:style-name="id1-3-2-2-1-6-3">
                  <text:list-item text:style-override="id1-3-2-2-1-6-3-1">
                    <text:number>a.</text:number>
                    <text:p text:style-name="al">voor aanvragen op grond van artikel 3.5, onder a: € 244.750;</text:p>
                  </text:list-item>
                  <text:list-item text:style-override="id1-3-2-2-1-6-3-2">
                    <text:number>b.</text:number>
                    <text:p text:style-name="al">voor aanvragen op grond van artikel 3.5, onder d: € 152.700;</text:p>
                  </text:list-item>
                  <text:list-item text:style-override="id1-3-2-2-1-6-3-3">
                    <text:number>c.</text:number>
                    <text:p text:style-name="al">voor aanvragen op grond van artikel 3.5, onder e: € 703.900.</text:p>
                  </text:list-item>
                </text:list>
              </text:list-item>
              <text:list-item text:style-override="id1-3-2-2-1-7">
                <text:number>6.</text:number>
                <text:p text:style-name="al">Voor de Subsidieregeling inclusief sporten Zwolle 2024 het subsidieplafond voor aanvragen ingediend in 2026 op grond van artikel 6, onder a van de subsidieregeling vast te stellen op € 66.650.</text:p>
              </text:list-item>
              <text:list-item text:style-override="id1-3-2-2-1-8">
                <text:number>7.</text:number>
                <text:p text:style-name="al">Voor de Subsidieregeling jeugd- en jongerenwerk onder leiding van vrijwilligers Zwolle 2023 het subsidieplafond voor aanvragen ingediend in 2026 vast te stellen op € 80.000.</text:p>
              </text:list-item>
              <text:list-item text:style-override="id1-3-2-2-1-9">
                <text:number>8.</text:number>
                <text:p text:style-name="al">Voor de Subsidieregeling maatschappelijke opvang Zwolle 2024 het subsidieplafond voor aanvragen ingediend in 2026 als volgt vast te stellen:</text:p>
                <text:list text:style-name="id1-3-2-2-1-9-3">
                  <text:list-item text:style-override="id1-3-2-2-1-9-3-1">
                    <text:number>a.</text:number>
                    <text:p text:style-name="al">voor aanvragen op grond van artikel 6, onder a: € 4.393.325;</text:p>
                  </text:list-item>
                  <text:list-item text:style-override="id1-3-2-2-1-9-3-2">
                    <text:number>b.</text:number>
                    <text:p text:style-name="al">voor aanvragen op grond van artikel 6, onder b tot en met e: € 5.194.605.</text:p>
                  </text:list-item>
                </text:list>
              </text:list-item>
              <text:list-item text:style-override="id1-3-2-2-1-10">
                <text:number>9.</text:number>
                <text:p text:style-name="al">Voor de Subsidieregeling wijkverenigingen Zwolle 2024 het subsidieplafond en het basistarief per inwoner voor aanvragen ingediend in 2026 vast te stellen op respectievelijk € 160.950 en € 0,95.</text:p>
              </text:list-item>
              <text:list-item text:style-override="id1-3-2-2-1-11">
                <text:number>10.</text:number>
                <text:p text:style-name="al">Voor de Subsidieregeling bewonersinitiatieven een nieuw oud en nieuw Zwolle 2024 het subsidieplafond voor aanvragen ingediend in 2026 vast te stellen op € 40.000.</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Voor de Subsidieregeling maatschappelijke opvang Zwolle 2024 het subsidieplafond voor aanvragen op grond van artikel 6, onder b tot en met e van de subsidieregeling ingediend in 2025 gewijzigd vast te stellen € 5.042.330.</text:p>
              </text:list-item>
              <text:list-item text:style-override="id1-3-2-2-2-3">
                <text:number>2.</text:number>
                <text:p text:style-name="al">Voor de Subsidieregeling gezonde leefstijl Zwolle 2026 het subsidieplafond voor aanvragen ingediend in 2026 gewijzigd vast te stellen op € 130.000.</text:p>
              </text:list-item>
            </text:list>
          </text:section>
          <text:section text:name="artikel_id1-3-2-2-3" text:style-name="artikel">
            <text:p text:style-name="artikel_kop_titel"><text:span text:style-name="artikel_kop_label">Artikel</text:span> <text:span text:style-name="artikel_kop_nr">3</text:span> </text:p>
            <text:p text:style-name="al">De in artikel 1, lid 1 tot en met 9 opgenomen subsidieplafonds worden vastgesteld onder voorbehoud van beschikbaarstelling van de benodigde middelen door de raad bij de vaststelling van de begroting 2027.</text:p>
          </text:section>
          <text:section text:name="artikel_id1-3-2-2-4" text:style-name="artikel">
            <text:p text:style-name="artikel_kop_titel"><text:span text:style-name="artikel_kop_label">Artikel</text:span> <text:span text:style-name="artikel_kop_nr">4</text:span> </text:p>
            <text:p text:style-name="al">Dit besluit treedt in werking met ingang van de dag na publicatie.</text:p>
          </text:section>
        </text:section>
        <text:section text:name="regeling-sluiting_id1-3-2-3" text:style-name="regeling-sluiting">
          <text:section text:name="ondertekening_id1-3-2-3-1">
            <text:p><text:span text:style-name="functie">Aldus vastgesteld in de vergadering van 19 mei 2026.</text:span></text:p>
          </text:section>
          <text:section text:name="ondertekening_id1-3-2-3-2">
            <text:p><text:span text:style-name="functie"/></text:p>
            <text:p><text:span text:style-name="functie">P. Snijders, burgemeester</text:span></text:p>
          </text:section>
          <text:section text:name="ondertekening_id1-3-2-3-3">
            <text:p><text:span text:style-name="functie"/></text:p>
            <text:p><text:span text:style-name="functie">D. Emmer, 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48515</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515</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515</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Zwolle</meta:user-defined>
    <meta:user-defined meta:name="OVERHEID.Informatietype/DC.type">officiële publicatie</meta:user-defined>
    <meta:user-defined meta:name="OVERHEIDop.Rubriek/DC.type">algemeen verbindend voorschrift (verordening)</meta:user-defined>
    <meta:user-defined meta:name="OVERHEID.Gemeente/OVERHEID.authority">Zwolle</meta:user-defined>
    <meta:user-defined meta:name="OVERHEID.Gemeente/DCTERMS.publisher">Zwolle</meta:user-defined>
    <meta:user-defined meta:name="OVERHEID.TaxonomieBeleidsagendaDecentraal/OVERHEID.category">Financiën | Organisatie en beleid</meta:user-defined>
    <meta:user-defined meta:name="DC.source">artikel 4:25, eerste lid, van de Algemene wet bestuursrecht]|[1.0:c:BWBR0005537&amp;artikel=4%3A25&amp;lid=1&amp;g=2026-01-01</meta:user-defined>
    <meta:user-defined meta:name="DC.source">artikel 5 van de Algemene Subsidieverordening Zwolle 2022]|[https://lokaleregelgeving.overheid.nl/CVDR681625/1#hoofdstuk_1._artikel_5.</meta:user-defined>
    <meta:user-defined meta:name="DC.source">artikel 3.10 van de Subsidieregeling armoedebestrijding Zwolle 2025]|[https://lokaleregelgeving.overheid.nl/CVDR744104/1#artikel_3.10</meta:user-defined>
    <meta:user-defined meta:name="DC.source">artikel 12 van de Subsidieregeling bewonersinitiatieven een nieuw oud en nieuw Zwolle 2024]|[https://lokaleregelgeving.overheid.nl/CVDR726638/1#artikel_12.</meta:user-defined>
    <meta:user-defined meta:name="DC.source">artikel 3.11 van de Subsidieregeling cultuur Zwolle 2023]|[https://lokaleregelgeving.overheid.nl/CVDR696141/9#artikel_3.11</meta:user-defined>
    <meta:user-defined meta:name="DC.source">artikel 4.8 van de Subsidieregeling cultuur Zwolle 2023]|[https://lokaleregelgeving.overheid.nl/CVDR696141/9#artikel_4.8</meta:user-defined>
    <meta:user-defined meta:name="DC.source">artikel 11 van de Subsidieregeling evenementen Zwolle 2023]|[https://lokaleregelgeving.overheid.nl/CVDR699099/2#artikel_11.</meta:user-defined>
    <meta:user-defined meta:name="DC.source">artikel 3.10 van de Subsidieregeling gelijke kansen voor kinderen tot en met het primair onderwijs Zwolle 2023]|[https://lokaleregelgeving.overheid.nl/CVDR702029/3#artikel_3.10</meta:user-defined>
    <meta:user-defined meta:name="DC.source">artikel 12 van de Subsidieregeling inclusief sporten Zwolle 2024]|[https://lokaleregelgeving.overheid.nl/CVDR723023/1#artikel_12.</meta:user-defined>
    <meta:user-defined meta:name="DC.source">artikel 11 van de Subsidieregeling jeugd- en jongerenwerk onder leiding van vrijwilligers Zwolle 2023]|[https://lokaleregelgeving.overheid.nl/CVDR701314/1#artikel_11.</meta:user-defined>
    <meta:user-defined meta:name="DC.source">artikel 11 van de Subsidieregeling maatschappelijke opvang Zwolle 2024]|[https://lokaleregelgeving.overheid.nl/CVDR725194/1#artikel_11.</meta:user-defined>
    <meta:user-defined meta:name="DC.source">artikel 10 van de Subsidieregeling wijkverenigingen Zwolle 2024]|[https://lokaleregelgeving.overheid.nl/CVDR725078/3#artikel_10.</meta:user-defined>
    <meta:user-defined meta:name="DCTERMS.alternative">Besluit van Burgemeester en Wethouders van de gemeente Zwolle betreffende de vaststelling van diverse subsidieplafonds en openstellingen</meta:user-defined>
    <dc:language>nl</dc:language>
    <meta:user-defined meta:name="OVERHEIDop.locatietype/OVERHEIDop.gebiedsmarkering">Gemeente</meta:user-defined>
    <meta:user-defined meta:name="DC.title">Besluit van Burgemeester en Wethouders van de gemeente Zwolle betreffende de vaststelling van diverse subsidieplafonds en openstellingen</meta:user-defined>
    <meta:user-defined meta:name="DCTERMS.W3CDTF/DCTERMS.available">2026-05-28</meta:user-defined>
    <meta:user-defined meta:name="DCTERMS.W3CDTF/OVERHEIDop.jaargang">2026</meta:user-defined>
    <meta:user-defined meta:name="OVERHEIDop.publicationIssue">248515</meta:user-defined>
    <meta:user-defined meta:name="OVERHEIDop.betreftRegeling">CVDR762088_1</meta:user-defined>
    <meta:user-defined meta:name="xs:date/OVERHEIDop.startdatum">2026-05-29</meta:user-defined>
    <meta:user-defined meta:name="OVERHEIDop.GmbID/DC.identifier">gmb-2026-248515</meta:user-defined>
    <meta:user-defined meta:name="OVERHEIDop.versieInformatie"/>
  </office:meta>
</office:document-meta>
</file>