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848608890i58f3e345-77cf-4be7-b9e0-664582a1111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opheffen gehandicaptenparkeerplaats op kenteken, Soestdijkstraat 9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Soestdijkstraat 93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Soestdijkstraat 93 (parkeervaknummer 127166478660).</text:p>
              </text:list-item>
            </text:list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9-1" text:style-name="plaatje">
              <text:p text:style-name="illustratie_id1-3-2-2-1-19-1-1"><draw:frame draw:style-name="illustratie_id1-3-2-2-1-19-1-1" text:anchor-type="paragraph" svg:width="144.1mm" svg:height="107.4mm"><draw:image xlink:href="Pictures/Afbeelding848608890i58f3e345-77cf-4be7-b9e0-664582a1111d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9-1-1" style:parent-style-name="Standard">
      <style:paragraph-properties style:line-spacing="0mm" style:text-autospace="none" ofo:line-height="0.001cm"/>
    </style:style>
    <style:style style:family="graphic" style:name="illustratie_id1-3-2-2-1-19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50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50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50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5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Soestdijkstraat 93 - Soestdijkstraat 9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Soestdijkstraat 93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opheffen gehandicaptenparkeerplaats op kenteken, Soestdijkstraat 93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502</meta:user-defined>
    <meta:user-defined meta:name="OVERHEIDop.GmbID/DC.identifier">gmb-2026-248502</meta:user-defined>
    <meta:user-defined meta:name="OVERHEIDop.versieInformatie"/>
  </office:meta>
</office:document-meta>
</file>