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Nijverheidslaan 14 1382LH Wees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Een broodjeszaak op bedrijventerrein Nijverheidslaan in Weesp</text:p>
            <text:p text:style-name="common-al">Zaakadres: Nijverheidslaan 14 1382LH Weesp</text:p>
            <text:p text:style-name="common-al">Datum ontvangst: 12-05-2026</text:p>
            <text:p text:style-name="common-al">Zaaknummer: Z2026-021038</text:p>
            <text:p text:style-name="common-al">DSO-nummer: 202605120197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417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417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417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7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1038</meta:user-defined>
    <meta:user-defined meta:name="DCTERMS.abstract">Een broodjeszaak op bedrijventerrein Nijverheidslaan in Weesp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Nijverheidslaan 14 1382LH Weesp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417</meta:user-defined>
    <meta:user-defined meta:name="OVERHEIDop.GmbID/DC.identifier">gmb-2026-248417</meta:user-defined>
    <meta:user-defined meta:name="OVERHEIDop.versieInformatie"/>
  </office:meta>
</office:document-meta>
</file>