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Zeeburgerpad 195, 1018A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Besluit: Verleend</text:p>
            <text:p text:style-name="common-al">Besluit verzonden op: 15-05-2026</text:p>
            <text:p text:style-name="common-al">Zaakadres: Zeeburgerpad 195, 1018AJ Amsterdam</text:p>
            <text:p text:style-name="common-al">Zaaknummer: Z2026-0106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0611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5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36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3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3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0611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Besluit ligplaatsvergunning Zeeburgerpad 195, 1018AJ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369</meta:user-defined>
    <meta:user-defined meta:name="OVERHEIDop.GmbID/DC.identifier">gmb-2026-248369</meta:user-defined>
    <meta:user-defined meta:name="OVERHEIDop.versieInformatie"/>
  </office:meta>
</office:document-meta>
</file>