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splitsingsvergunning Bennebroekstraat 7 1058LJ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splitsen van het gebouw in appartementsrechten op het adres Bennebroekstraat 7</text:p>
            <text:p text:style-name="common-al">Zaakadres: Bennebroekstraat 7-H 1058LJ Amsterdam, Bennebroekstraat 7-1 1058LJ Amsterdam, Bennebroekstraat 7-2 1058LJ Amsterdam </text:p>
            <text:p text:style-name="common-al">Datum ontvangst: 20-05-2026</text:p>
            <text:p text:style-name="common-al">Zaaknummer: Z2026-022173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260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260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260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22173</meta:user-defined>
    <meta:user-defined meta:name="DCTERMS.abstract">het splitsen van het gebouw in appartementsrechten op het adres Bennebroekstraat 7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Aanvraag splitsingsvergunning Bennebroekstraat 7 1058LJ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8260</meta:user-defined>
    <meta:user-defined meta:name="OVERHEIDop.GmbID/DC.identifier">gmb-2026-248260</meta:user-defined>
    <meta:user-defined meta:name="OVERHEIDop.versieInformatie"/>
  </office:meta>
</office:document-meta>
</file>