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Bennebroekstraat 5 1058L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 op het adres Bennebroekstraat 5</text:p>
            <text:p text:style-name="common-al">Zaakadres: Bennebroekstraat 5-H 1058LJ Amsterdam, Bennebroekstraat 5-1 1058LJ Amsterdam, Bennebroekstraat 5-2 1058LJ Amsterdam</text:p>
            <text:p text:style-name="common-al">Datum ontvangst: 20-05-2026</text:p>
            <text:p text:style-name="common-al">Zaaknummer: Z2026-0221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24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24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24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119</meta:user-defined>
    <meta:user-defined meta:name="DCTERMS.abstract">het splitsen van het gebouw in appartementsrechten op het adres Bennebroekstraat 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Bennebroekstraat 5 1058LJ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247</meta:user-defined>
    <meta:user-defined meta:name="OVERHEIDop.GmbID/DC.identifier">gmb-2026-248247</meta:user-defined>
    <meta:user-defined meta:name="OVERHEIDop.versieInformatie"/>
  </office:meta>
</office:document-meta>
</file>