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bijlageiebc1361b-4b2a-4fd2-a8a3-368ab5634e6a.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9">
      <text:list-level-style-bullet text:bullet-char="." text:level="1">
        <style:list-level-properties text:min-label-width="10mm"/>
      </text:list-level-style-bullet>
    </text:list-style>
    <text:list-style style:name="id1-3-2-1-1-19-1">
      <text:list-level-style-bullet text:bullet-char="." text:level="1">
        <style:list-level-properties text:min-label-width="10mm"/>
      </text:list-level-style-bullet>
    </text:list-style>
    <text:list-style style:name="id1-3-2-1-1-20">
      <text:list-level-style-bullet text:bullet-char="." text:level="1">
        <style:list-level-properties text:min-label-width="10mm"/>
      </text:list-level-style-bullet>
    </text:list-style>
    <text:list-style style:name="id1-3-2-1-1-20-1">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1-1">
      <text:list-level-style-bullet text:bullet-char="." text:level="1">
        <style:list-level-properties text:min-label-width="10mm"/>
      </text:list-level-style-bullet>
    </text:list-style>
    <text:list-style style:name="id1-3-2-3-11">
      <text:list-level-style-bullet text:bullet-char="." text:level="1">
        <style:list-level-properties text:min-label-width="10mm"/>
      </text:list-level-style-bullet>
    </text:list-style>
    <text:list-style style:name="id1-3-2-3-11-1">
      <text:list-level-style-bullet text:bullet-char="." text:level="1">
        <style:list-level-properties text:min-label-width="10mm"/>
      </text:list-level-style-bullet>
    </text:list-style>
    <text:list-style style:name="id1-3-2-3-12">
      <text:list-level-style-bullet text:bullet-char="." text:level="1">
        <style:list-level-properties text:min-label-width="10mm"/>
      </text:list-level-style-bullet>
    </text:list-style>
    <text:list-style style:name="id1-3-2-3-12-1">
      <text:list-level-style-bullet text:bullet-char="." text:level="1">
        <style:list-level-properties text:min-label-width="10mm"/>
      </text:list-level-style-bullet>
    </text:list-style>
    <text:list-style style:name="id1-3-2-3-13">
      <text:list-level-style-bullet text:bullet-char="." text:level="1">
        <style:list-level-properties text:min-label-width="10mm"/>
      </text:list-level-style-bullet>
    </text:list-style>
    <text:list-style style:name="id1-3-2-3-13-1">
      <text:list-level-style-bullet text:bullet-char="." text:level="1">
        <style:list-level-properties text:min-label-width="10mm"/>
      </text:list-level-style-bullet>
    </text:list-style>
    <text:list-style style:name="id1-3-2-3-14">
      <text:list-level-style-bullet text:bullet-char="." text:level="1">
        <style:list-level-properties text:min-label-width="10mm"/>
      </text:list-level-style-bullet>
    </text:list-style>
    <text:list-style style:name="id1-3-2-3-14-1">
      <text:list-level-style-bullet text:bullet-char="." text:level="1">
        <style:list-level-properties text:min-label-width="10mm"/>
      </text:list-level-style-bullet>
    </text:list-style>
    <text:list-style style:name="id1-3-2-3-15">
      <text:list-level-style-bullet text:bullet-char="." text:level="1">
        <style:list-level-properties text:min-label-width="10mm"/>
      </text:list-level-style-bullet>
    </text:list-style>
    <text:list-style style:name="id1-3-2-3-15-1">
      <text:list-level-style-bullet text:bullet-char="." text:level="1">
        <style:list-level-properties text:min-label-width="10mm"/>
      </text:list-level-style-bullet>
    </text:list-style>
  </office:automatic-styles>
  <office:body>
    <office:text>
      <text:p text:style-name="new_page_staatscourant"/>
      <text:p text:style-name="single-kop-titel">Verkeersbesluit instelling eenrichtingsverkeer voor (brom)fietsers in de Desirée Geeraertstraat</text:p>
      <text:section text:name="regeling_id1-3-2" text:style-name="regeling">
        <text:section text:name="aanhef_id1-3-2-1" text:style-name="aanhef">
          <text:section text:name="afkondiging_id1-3-2-1-1" text:style-name="afkondiging">
            <text:p text:style-name="afkondiging_top"/>
            <text:p text:style-name="al"/>
            <text:p text:style-name="al">
            <text:span text:style-name="nadrukcur">Verkeersbesluit gemeente Baarle-Nassau</text:span>
          </text:p>
            <text:p text:style-name="al">
            <text:span text:style-name="nadrukcur">Zaaknummer 1134576 </text:span>
          </text:p>
            <text:p text:style-name="al">
            <text:span text:style-name="nadrukcur">Locatie-ID: Desirée Geeraertstraat 24a, Baarle-Nassau</text:span>
          </text:p>
            <text:p text:style-name="al"/>
            <text:p text:style-name="al">Burgemeester en wethouders van Baarle-Nassau,</text:p>
            <text:p text:style-name="al"/>
            <text:p text:style-name="al"/>
            <text:p text:style-name="al"/>
            <text:p text:style-name="al">
            <text:span text:style-name="nadrukvet">Gelet op</text:span>
          </text:p>
            <text:list text:style-name="id1-3-2-1-1-11">
              <text:list-item text:style-override="id1-3-2-1-1-11-1">
                <text:number>.</text:number>
                <text:p text:style-name="al">de Wegenverkeerswet 1994, het Besluit Administratieve Bepalingen inzake het Wegverkeer, het Reglement Verkeersregels en Verkeerstekens 1990 en de Algemene wet bestuursrecht;</text:p>
              </text:list-item>
            </text:list>
            <text:list text:style-name="id1-3-2-1-1-12">
              <text:list-item text:style-override="id1-3-2-1-1-12-1">
                <text:number>.</text:number>
                <text:p text:style-name="al">het besluit (onder)mandaatregister, ABG Gemeenten, zoals van kracht sinds 2 januari 2020, inzake de bevoegdheid tot het nemen van verkeersbesluiten.</text:p>
              </text:list-item>
            </text:list>
            <text:p text:style-name="al"/>
            <text:p text:style-name="al">
            <text:span text:style-name="nadrukvet">Overwegende</text:span>
          </text:p>
            <text:list text:style-name="id1-3-2-1-1-15">
              <text:list-item text:style-override="id1-3-2-1-1-15-1">
                <text:number>.</text:number>
                <text:p text:style-name="al">dat op grond van artikel 15, lid 1 van de Wegenverkeerswet 1994 een verkeersbesluit moet worden genomen voor de plaatsing of verwijdering van de in artikel 12 van het Besluit Administratieve Bepalingen inzake het Wegverkeer genoemde verkeerstekens, alsmede voor onderborden voor zover daardoor een gebod of verbod ontstaat of wordt gewijzigd;</text:p>
              </text:list-item>
            </text:list>
            <text:list text:style-name="id1-3-2-1-1-16">
              <text:list-item text:style-override="id1-3-2-1-1-16-1">
                <text:number>.</text:number>
                <text:p text:style-name="al">dat de in dit besluit genoemde wegen of weggedeelten in beheer zijn van de gemeente Baarle-Nassau.</text:p>
              </text:list-item>
            </text:list>
            <text:p text:style-name="al"/>
            <text:p text:style-name="al">
            <text:span text:style-name="nadrukvet">Uit het oogpunt van</text:span>
          </text:p>
            <text:list text:style-name="id1-3-2-1-1-19">
              <text:list-item text:style-override="id1-3-2-1-1-19-1">
                <text:number>.</text:number>
                <text:p text:style-name="al">het verzekeren van de veiligheid op de weg;</text:p>
              </text:list-item>
            </text:list>
            <text:list text:style-name="id1-3-2-1-1-20">
              <text:list-item text:style-override="id1-3-2-1-1-20-1">
                <text:number>.</text:number>
                <text:p text:style-name="al">het beschermen van weggebruikers en passagiers;</text:p>
              </text:list-item>
            </text:list>
            <text:list text:style-name="id1-3-2-1-1-21">
              <text:list-item text:style-override="id1-3-2-1-1-21-1">
                <text:number>.</text:number>
                <text:p text:style-name="al">het in stand houden van de weg en het waarborgen van de bruikbaarheid daarvan.</text:p>
              </text:list-item>
            </text:list>
            <text:p text:style-name="al"/>
            <text:p text:style-name="al">
            <text:span text:style-name="nadrukvet">Is het gewenst om</text:span>
          </text:p>
            <text:p text:style-name="al">Eenrichtingsverkeer voor (brom)fietsers in te stellen in de Desirée Geeraertstraat te Baarle-Nassau, van de Kerkstraat naar de Nieuwstraat. </text:p>
            <text:p text:style-name="al"/>
            <text:p text:style-name="al">
            <text:span text:style-name="nadrukvet">Motivering</text:span>
          </text:p>
            <text:p text:style-name="al">In de Desirée Geeraertstraat geldt eenrichtingsverkeer voor gemotoriseerd verkeer, van de Kerkstraat naar de Nieuwstraat. (Brom)fietsers zijn daarvan uitgezonderd. Zij mogen in twee richtingen rijden. In de praktijk leidt dit, vooral ter hoogte van de aansluiting met en de bocht naar de Kerkstraat, tot verkeersonveiligheid. De straat is smal en er is weinig zicht op elkaar tegemoetkomend verkeer, waardoor (brom)fietsers die vanuit de Desirée Geeraertstraat richting de Kerkstraat rijden, regelmatig geconfronteerd worden met gemotoriseerd verkeer in tegengestelde richting, dat de binnenbocht neemt. Dit zorgt voor onoverzichtelijke verkeerssituaties en verhoogt de kans op conflicten en ongevallen tussen gemotoriseerd verkeer en (brom)fietsers. </text:p>
            <text:p text:style-name="al"/>
            <text:p text:style-name="al">Door het tweerichtingsverkeer voor (brom)fietsers op te heffen en dezelfde rijrichting aan te houden als het autoverkeer (van Kerkstraat naar Nieuwstraat), ontstaat een rustiger en voorspelbaarder verkeersbeeld. Alle weggebruikers bewegen dan in één richting. </text:p>
            <text:p text:style-name="al"/>
            <text:p text:style-name="al">Een deel van de Desirée Geeraertstraat valt binnen het beheergebied van de gemeente Baarle-Hertog. Met Baarle-Hertog is hierover overleg gevoerd. Zij zullen voor hun deel van de straat een eigen verkeersbesluit vaststellen, zodat de verkeerssituatie op elkaar aansluit. </text:p>
            <text:p text:style-name="al"/>
            <text:p text:style-name="al"/>
            <text:p text:style-name="al">
            <text:span text:style-name="nadrukvet">Belangenafweging</text:span>
          </text:p>
            <text:p text:style-name="al">Bij de totstandkoming van deze maatregel zijn de belangen van verkeersveiligheid, bereikbaarheid en leefbaarheid zorgvuldig afgewogen. Het instellen van eenrichtingsverkeer voor (brom)fietsers vermindert de kans op gevaarlijke situaties bij de smalle bocht vanaf de Kerkstraat en zorgt voor een duidelijker verkeersbeeld. </text:p>
            <text:p text:style-name="al"/>
            <text:p text:style-name="al">De maatregel heeft beperkte nadelige gevolgen voor de bereikbaarheid van fietsers, omdat via de Roosakkerstraat en de Kerkstraat goede alternatieve routes beschikbaar zijn. Andere zwaarwegende nadelige gevolgen zijn niet geconstateerd. Hiermee voldoet de maatregel aan de eisen die de Wegenverkeerswet 1994 hieraan stelt.</text:p>
            <text:p text:style-name="al"/>
            <text:p text:style-name="al">
            <text:span text:style-name="nadrukvet">Gehoord en afwijking politieadvies</text:span>
          </text:p>
            <text:p text:style-name="al">De politie Zeeland-West-Brabant is overeenkomstig artikel 24 van het Besluit Administratieve Bepalingen inzake het Wegverkeer gehoord en heeft d.d. 9 april 2026 een negatief advies uitgebracht ten aanzien van het instellen van eenrichtingsverkeer voor (brom)fietsers in de Desirée Geeraertstraat. </text:p>
            <text:p text:style-name="al"/>
            <text:p text:style-name="al">De bezwaren hebben betrekking op de weginrichting en suggestiestroken voor fietsers, het ondergeschikt maken van fietsers aan gemotoriseerd verkeer en de handhaafbaarheid van de maatregel. </text:p>
            <text:p text:style-name="al"/>
            <text:p text:style-name="al">Het college heeft dit advies zorgvuldig betrokken bij de besluitvorming, maar ziet aanleiding hiervan gemotiveerd af te wijken. </text:p>
            <text:p text:style-name="al"/>
            <text:p text:style-name="al">Ten aanzien van het argument dat fietsers door deze maatregel ondergeschikt zouden worden gemaakt aan gemotoriseerd verkeer, overweegt het college dat dit een bewuste beleidskeuze betreft. Op deze locatie weegt het belang van verkeersveiligheid zwaarder dan het belang van directe fietsdoorstroming. Daarbij beschikken fietsers over goede en veilige alternatieve routes, onder meer via de Roosakkerstraat en de Kerkstraat. Van een onevenredige aantasting van de bereikbaarheid van de fietsers is dan ook geen sprake. </text:p>
            <text:p text:style-name="al"/>
            <text:p text:style-name="al">Wat betreft de suggestiestroken voor fietsers overweegt het college dat deze niet bedoeld zijn om tweerichtingsverkeer voor fietsers mogelijk te maken, maar om gemotoriseerd verkeer visueel in het midden van de rijbaan te houden en een snelheidsremmende werking te hebben. De rijbaanbreedte van circa 3,40 meter is volgens de geldende CROW-richtlijnen te smal om gemotoriseerd verkeer fietsers veilig te laten inhalen, zeker in combinatie met tegemoetkomend verkeer. Het toestaan van tweerichtingsverkeer voor (brom)fietsers vergroot in deze situatie juist de kans op conflicten en verkeersonveiligheid. </text:p>
            <text:p text:style-name="al"/>
            <text:p text:style-name="al">Met betrekking tot de handhaafbaarheid overweegt het college dat eventuele knelpunten in de handhaving geen doorslaggevende reden vormen om af te zien van het treffen van een verkeersmaatregel. Handhaving betreft primair de uitvoeringspraktijk en beschikbare capaciteit en raakt niet aan de rechtmatigheid of verkeerskundige wenselijkheid van de maatregel. Beperkingen in handhavingscapaciteit vormen daarom geen beletsel om deze maatregel te treffen. </text:p>
            <text:p text:style-name="al"/>
            <text:p text:style-name="al">Alles afwegende blijft het college van oordeel dat het instellen van eenrichtingsverkeer voor (brom)fietsers noodzakelijk en proportioneel is ter bevordering van de verkeersveiligheid en de bescherming van weggebruikers. </text:p>
            <text:p text:style-name="al"/>
            <text:p text:style-name="al">
            <text:span text:style-name="nadrukvet">Besluiten</text:span>
          </text:p>
            <text:p text:style-name="al">Eenrichtingsverkeer voor (brom)fietsers in te stellen in de Desirée Geeraertstraat te Baarle-Nassau, van de Kerkstraat naar de Nieuwstraat, door het verwijderen van de onderborden OB52 (uitgezonderd fietsers) en OB54 (uitgezonderd fietsers en bromfietsers), overeenkomstig het Reglement Verkeersregels en Verkeerstekens 1990, en zoals weergeven op de bij dit besluit behorende tekening. </text:p>
            <text:p text:style-name="al"/>
            <text:p text:style-name="al">Baarle-Nassau, 22-05-2026</text:p>
            <text:p text:style-name="al"/>
            <text:p text:style-name="al">Burgemeester en wethouders van Baarle-Nassau,</text:p>
            <text:p text:style-name="al">namens dezen,</text:p>
            <text:p text:style-name="al"/>
            <text:p text:style-name="al"/>
            <text:p text:style-name="al">Angelique van Dijk</text:p>
            <text:p text:style-name="al">Coördinator Leefomgeving</text:p>
            <text:p text:style-name="al"/>
            <text:p text:style-name="al"/>
          </text:section>
        </text:section>
        <text:section text:name="regeling-tekst_id1-3-2-2" text:style-name="regeling-tekst">
          <text:section text:name="tekst_id1-3-2-2-1" text:style-name="tekst">
            <text:p text:style-name="tekst_bottom"/>
          </text:section>
        </text:section>
        <text:section text:name="bezwaarschrift_id1-3-2-3" text:style-name="bezwaarschrift">
          <text:p text:style-name="bezwaarschrift_top"/>
          <text:p text:style-name="bezwaarschrift_al">
          <text:span text:style-name="nadrukvet">Ter inzage</text:span>
        </text:p>
          <text:p text:style-name="bezwaarschrift_al">Dit verkeersbesluit is voor een ieder in te zien via <text:a xlink:href="http://www.officielebekendmakingen.nl/" xlink:type="simple">www.officielebekendmakingen.nl</text:a> en <text:a xlink:href="http://www.overheid.nl/" xlink:type="simple">www.overheid.nl</text:a>.</text:p>
          <text:p text:style-name="bezwaarschrift_al"/>
          <text:p text:style-name="bezwaarschrift_al">
          <text:span text:style-name="nadrukvet">Bezwaar</text:span>
        </text:p>
          <text:p text:style-name="bezwaarschrift_al">Op grond van de Algemene wet bestuursrecht kan iedereen wiens belang rechtstreeks bij dit besluit is betrokken, hiertegen binnen zes weken na de dag waarop dit besluit bekend is gemaakt, een bezwaarschrift indienen. Het maken van bezwaar schorst niet de werking van dit besluit. U stuurt uw bezwaarschrift naar:</text:p>
          <text:p text:style-name="bezwaarschrift_al">Gemeente Baarle-Nassau</text:p>
          <text:p text:style-name="bezwaarschrift_al">Postbus 105</text:p>
          <text:p text:style-name="bezwaarschrift_al">5110 AC Baarle-Nassau</text:p>
          <text:p text:style-name="bezwaarschrift_al"/>
          <text:p text:style-name="bezwaarschrift_al">De volgende informatie moet ten minste in uw bezwaarschrift staan:</text:p>
          <text:list text:style-name="id1-3-2-3-11">
            <text:list-item text:style-override="id1-3-2-3-11-1">
              <text:number>.</text:number>
              <text:p text:style-name="al">uw naam en adres;</text:p>
            </text:list-item>
          </text:list>
          <text:list text:style-name="id1-3-2-3-12">
            <text:list-item text:style-override="id1-3-2-3-12-1">
              <text:number>.</text:number>
              <text:p text:style-name="al">datum waarop u de brief schrijft;</text:p>
            </text:list-item>
          </text:list>
          <text:list text:style-name="id1-3-2-3-13">
            <text:list-item text:style-override="id1-3-2-3-13-1">
              <text:number>.</text:number>
              <text:p text:style-name="al">omschrijving van het besluit waartegen u bezwaar maakt;</text:p>
            </text:list-item>
          </text:list>
          <text:list text:style-name="id1-3-2-3-14">
            <text:list-item text:style-override="id1-3-2-3-14-1">
              <text:number>.</text:number>
              <text:p text:style-name="al">waarom u bezwaar maakt;</text:p>
            </text:list-item>
          </text:list>
          <text:list text:style-name="id1-3-2-3-15">
            <text:list-item text:style-override="id1-3-2-3-15-1">
              <text:number>.</text:number>
              <text:p text:style-name="al">uw handtekening.</text:p>
            </text:list-item>
          </text:list>
          <text:p text:style-name="bezwaarschrift_al"/>
          <text:p text:style-name="bezwaarschrift_al">U kunt uw bezwaarschrift ook digitaal indienen via <text:a xlink:href="http://www.baarle-nassau.nl/bezwaar" xlink:type="simple">www.baarle-nassau.nl/bezwaar</text:a>. </text:p>
          <text:p text:style-name="bezwaarschrift_al"/>
          <text:p text:style-name="bezwaarschrift_al">
          <text:span text:style-name="nadrukvet">Voorlopige voorziening</text:span>
        </text:p>
          <text:p text:style-name="bezwaarschrift_al">Is het belangrijk dat de uitvoering van het besluit direct tegengehouden wordt? Dan kunt u een voorlopige voorziening aanvragen. Dit kan alleen als u ook een bezwaar- of beroepschrift heeft ingediend. Indien tegen een besluit bezwaar of beroep is ingesteld en bij de bevoegde rechter een verzoek om voorlopige voorziening is gedaan, treedt het besluit niet in werking, voordat op dat verzoek is beslist. U kunt deze voorziening aanvragen bij de Voorzieningenrechter van de Rechtbank, sector bestuursrecht. Het adres is Postbus 90006, 4800 PA Breda. Voor het aanvragen van deze voorziening moet u griffierecht betalen. U kunt bij de rechtbank navragen hoeveel dat precies is. U kunt het verzoek om voorlopige voorziening ook digitaal indienen bij genoemde rechtbank via <text:a xlink:href="http://loket.rechtspraak.nl/bestuursrecht" xlink:type="simple">http://loket.rechtspraak.nl/bestuursrecht</text:a></text:p>
          <text:p text:style-name="bezwaarschrift_al">
          <draw:frame><draw:text-box><text:section text:name="plaatje_id1-3-2-3-21-1" text:style-name="plaatje">
            <text:p text:style-name="illustratie_id1-3-2-3-21-1-1"><draw:frame draw:style-name="illustratie_id1-3-2-3-21-1-1" text:anchor-type="paragraph" svg:width="140mm" svg:height="184.20000000000002mm"><draw:image xlink:href="Pictures/bijlageiebc1361b-4b2a-4fd2-a8a3-368ab5634e6a.jp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3-21-1-1" style:parent-style-name="Standard">
      <style:paragraph-properties style:line-spacing="0mm" style:text-autospace="none" ofo:line-height="0.001cm"/>
    </style:style>
    <style:style style:family="graphic" style:name="illustratie_id1-3-2-3-21-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arle-Nassau</text:p>
            </table:table-cell>
            <table:table-cell office:value-type="string" table:style-name="header.C">
              <text:p text:style-name="headerright"><text:span text:style-name="nr">Nr. 247712</text:span><text:line-break/><text:date style:data-style-name="dag" text:fixed="true" text:date-value="2026-05-27"/><text:line-break/><text:date style:data-style-name="jaar" text:fixed="true" text:date-value="2026-05-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7712</text:span><text:date style:data-style-name="nicedate" text:fixed="true" text:date-value="2026-05-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7712</text:span><text:date style:data-style-name="nicedate" text:fixed="true" text:date-value="2026-05-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5/xml/MC-DRP-VB-Web-CB.xml</meta:user-defined>
    <meta:user-defined meta:name="OVERHEID.Gemeente/DC.creator">Baarle-Nassau</meta:user-defined>
    <meta:user-defined meta:name="OVERHEID.Gemeente/OVERHEID.authority">Baarle-Nassau</meta:user-defined>
    <meta:user-defined meta:name="OVERHEID.Informatietype/DC.type">officiële publicatie</meta:user-defined>
    <meta:user-defined meta:name="OVERHEIDop.Rubriek/DC.type">verkeersbesluit of -mededeling</meta:user-defined>
    <meta:user-defined meta:name="OVERHEID.Gemeente/DCTERMS.publisher">Baarle-Nassau</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Baarle-Nassau - Verkeersbesluit instelling eenrichtingsverkeer voor (brom)fietsers in de Desirée Geeraertstraat - Desirée Geeraert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134576</meta:user-defined>
    <meta:user-defined meta:name="DCTERMS.abstract">Eenrichtingsverkeer voor (brom)fietsers in te stellen in de D. Geeraertstraat te Baarle-Nassau, van de Kerkstr. naar de Nieuwstr., dmv. het verwijderen van de onderborden OB52 (uitgezonderd fietsers) en OB54 (uitgezonderd fietsers en bromfietsers), volgens het RVV 1990. Zie tekening. </meta:user-defined>
    <meta:user-defined meta:name="OVERHEIDop.verkeersbordcode">N.v.t.</meta:user-defined>
    <dc:language>nl</dc:language>
    <meta:user-defined meta:name="OVERHEIDop.locatietype/OVERHEIDop.gebiedsmarkering">Punt</meta:user-defined>
    <meta:user-defined meta:name="OVERHEIDop.locatietype/OVERHEIDop.gebiedsmarkering">Punt</meta:user-defined>
    <meta:user-defined meta:name="DC.title">Verkeersbesluit instelling eenrichtingsverkeer voor (brom)fietsers in de Desirée Geeraertstraat</meta:user-defined>
    <meta:user-defined meta:name="DCTERMS.W3CDTF/DCTERMS.available">2026-05-27</meta:user-defined>
    <meta:user-defined meta:name="DCTERMS.W3CDTF/OVERHEIDop.jaargang">2026</meta:user-defined>
    <meta:user-defined meta:name="OVERHEIDop.publicationIssue">247712</meta:user-defined>
    <meta:user-defined meta:name="OVERHEIDop.GmbID/DC.identifier">gmb-2026-247712</meta:user-defined>
    <meta:user-defined meta:name="OVERHEIDop.versieInformatie"/>
  </office:meta>
</office:document-meta>
</file>