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plaatsing weekmarkt Teter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Kenmerk:</text:span> Z2019-001198</text:p>
            <text:p text:style-name="common-al">
            <text:span text:style-name="nadrukvet">Besluit: </text:span>22 mei 2026</text:p>
            <text:p text:style-name="common-al">
            <text:span text:style-name="nadrukvet">Locatie:</text:span> Laarakker, tussen Laarakker en Zandgouw te Teteringen</text:p>
            <text:p text:style-name="common-al">
            <text:span text:style-name="nadrukvet">Omschrijving:</text:span> Besluit verplaatsing weekmarkt op 12 juni 2026 van Willem Alexanderplein te Teteringen naar Laarakker te Teteringen op grond van art. 3, lid 2 onder a en art. 3, lid 5 van het Marktreglement.</text:p>
            <text:p text:style-name="common-al">
            <text:span text:style-name="nadrukvet">Periode:</text:span> 12 juni 2026 van 06.00-16.00 uur</text:p>
            <text:p text:style-name="common-al">Burgemeester en wethouders maken bekend dat zij op 22 mei 2026 hebben besloten om de weekmarkt op vrijdag 12 juni 2026 op het Willem Alexanderplein te Teteringen te verplaatsen naar Laarakker, tussen Laarakker en Zandgouw, te Teteringen. </text:p>
            <text:p text:style-name="last-al">Belanghebbenden kunnen tegen het besluit binnen zes weken na de datum van het besluit een gemotiveerd bezwaarschrift indienen bij het college van burgemeester en wethouders op grond van de Algemene wet bestuursrecht. Tevens kan de voorzieningenrechter van de rechtbank in Breda worden verzocht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47162</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162</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162</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19-001198</meta:user-defined>
    <meta:user-defined meta:name="DCTERMS.abstract">Alle weekmarkten</meta:user-defined>
    <dc:language>nl</dc:language>
    <meta:user-defined meta:name="OVERHEIDop.locatietype/OVERHEIDop.gebiedsmarkering">Punt</meta:user-defined>
    <meta:user-defined meta:name="DC.title">Besluit verplaatsing weekmarkt Teteringen</meta:user-defined>
    <meta:user-defined meta:name="DCTERMS.W3CDTF/DCTERMS.available">2026-05-27</meta:user-defined>
    <meta:user-defined meta:name="DCTERMS.W3CDTF/OVERHEIDop.jaargang">2026</meta:user-defined>
    <meta:user-defined meta:name="OVERHEIDop.publicationIssue">247162</meta:user-defined>
    <meta:user-defined meta:name="OVERHEIDop.GmbID/DC.identifier">gmb-2026-247162</meta:user-defined>
    <meta:user-defined meta:name="OVERHEIDop.versieInformatie"/>
  </office:meta>
</office:document-meta>
</file>