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Kerkpad 21 in Ter Aar (kern Papenveer) - het realiseren van een uitbouw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rkpad 21 in Ter Aar (kern Papenveer) - zaaknummer Z2026-00001503 - aanvraag omgevingsvergunning voor het realiseren van een uitbouw aan de achterzijde van de woning - beslistermijn is verlengd met een periode van zes weken - verzonden 22 mei 2026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24704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70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704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6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503</meta:user-defined>
    <dc:language>nl</dc:language>
    <meta:user-defined meta:name="OVERHEIDop.locatietype/OVERHEIDop.gebiedsmarkering">Vlak</meta:user-defined>
    <meta:user-defined meta:name="DC.title">Verlenging beslistermijn Kerkpad 21 in Ter Aar (kern Papenveer) - het realiseren van een uitbouw aan de achterzijde van de woning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7043</meta:user-defined>
    <meta:user-defined meta:name="OVERHEIDop.GmbID/DC.identifier">gmb-2026-247043</meta:user-defined>
    <meta:user-defined meta:name="OVERHEIDop.versieInformatie"/>
  </office:meta>
</office:document-meta>
</file>