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Ruyschstraat 20 Amsterdam , 9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32230</text:p>
            <text:p text:style-name="common-al">DSO nummer: 2026051901004</text:p>
            <text:p text:style-name="common-al">Ontvangstdatum melding: 19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9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9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9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230</meta:user-defined>
    <meta:user-defined meta:name="DCTERMS.abstract">01.3981-001 Ruyschstraat nr 6-48 (zuidkant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Ruyschstraat 20 Amsterdam , 9 meter richting zuidooste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91</meta:user-defined>
    <meta:user-defined meta:name="OVERHEIDop.GmbID/DC.identifier">gmb-2026-246891</meta:user-defined>
    <meta:user-defined meta:name="OVERHEIDop.versieInformatie"/>
  </office:meta>
</office:document-meta>
</file>