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Hoornsestraat 8 Amsterdam , 15 meter richting 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32138</text:p>
            <text:p text:style-name="common-al">DSO nummer: 2026051900288</text:p>
            <text:p text:style-name="common-al">Ontvangstdatum melding: 19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85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8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85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3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32138</meta:user-defined>
    <meta:user-defined meta:name="DCTERMS.abstract">261009508 Hoornsestraat 4 tm Brede Kerkepad 1 te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Hoornsestraat 8 Amsterdam , 15 meter richting weste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85</meta:user-defined>
    <meta:user-defined meta:name="OVERHEIDop.GmbID/DC.identifier">gmb-2026-246885</meta:user-defined>
    <meta:user-defined meta:name="OVERHEIDop.versieInformatie"/>
  </office:meta>
</office:document-meta>
</file>