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herbouwen van een gedeelte van het pand na een explosie, Springweg 16, 3511VP Utrecht, GU-Z2026-00531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pringweg 16, 3511VP Utrecht</text:p>
            <text:p text:style-name="common-al">GU-Z2026-0053118</text:p>
            <text:p text:style-name="common-al">Toelichting: het herbouwen van een gedeelte van het pand na een explosi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 juli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687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7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7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6-0053118</meta:user-defined>
    <meta:user-defined meta:name="DCTERMS.abstract">Toelichting: het herbouwen van een gedeelte van het pand na een explosie</meta:user-defined>
    <dc:language>nl</dc:language>
    <meta:user-defined meta:name="OVERHEIDop.locatietype/OVERHEIDop.gebiedsmarkering">Vlak</meta:user-defined>
    <meta:user-defined meta:name="DC.title">Verleende Omgevingsvergunning, het herbouwen van een gedeelte van het pand na een explosie, Springweg 16, 3511VP Utrecht, GU-Z2026-0053118</meta:user-defined>
    <meta:user-defined meta:name="OVERHEIDop.datumEindeReactietermijn">2026-07-03</meta:user-defined>
    <meta:user-defined meta:name="OVERHEIDop.terinzageleggingBG">https://jeleefomgeving.nl/inzien/002220647/64dab020-e446-492d-a815-043c6cd56ad2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75</meta:user-defined>
    <meta:user-defined meta:name="OVERHEIDop.GmbID/DC.identifier">gmb-2026-246875</meta:user-defined>
    <meta:user-defined meta:name="OVERHEIDop.versieInformatie"/>
  </office:meta>
</office:document-meta>
</file>