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Anton de Komplein 1102C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Bogaard Infra B.V.</text:p>
            <text:p text:style-name="common-al">Zaaknummer: OD2026-0031973</text:p>
            <text:p text:style-name="common-al">DSO nummer: 2026051801352</text:p>
            <text:p text:style-name="common-al">Ontvangstdatum melding: 18-05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869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6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6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3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31973</meta:user-defined>
    <meta:user-defined meta:name="DCTERMS.abstract">226302 Bijlmer Nelson C-B1-B2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Anton de Komplein 1102CW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869</meta:user-defined>
    <meta:user-defined meta:name="OVERHEIDop.GmbID/DC.identifier">gmb-2026-246869</meta:user-defined>
    <meta:user-defined meta:name="OVERHEIDop.versieInformatie"/>
  </office:meta>
</office:document-meta>
</file>