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Weteringschans 73-H 1017R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Zaaknummer: OD2026-0030227</text:p>
            <text:p text:style-name="common-al">DSO nummer: 2026050702009</text:p>
            <text:p text:style-name="common-al">Ontvangstdatum melding: 07-05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861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861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861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3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30227</meta:user-defined>
    <meta:user-defined meta:name="DCTERMS.abstract">Weteringsschans 73 te Amsterdam 2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Weteringschans 73-H 1017RX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861</meta:user-defined>
    <meta:user-defined meta:name="OVERHEIDop.GmbID/DC.identifier">gmb-2026-246861</meta:user-defined>
    <meta:user-defined meta:name="OVERHEIDop.versieInformatie"/>
  </office:meta>
</office:document-meta>
</file>