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Bloemendalerweg 51A-1 i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esp</text:p>
            <text:p text:style-name="common-al">Aanvraag voor het mogen houden van evenement Upload_Open Domijn ter hoogte van Bloemendalerweg 51A-1 in </text:p>
            <text:p text:style-name="common-al">Datum van: 16-05-2026</text:p>
            <text:p text:style-name="common-al">Datum t/m: 16-05-2026</text:p>
            <text:p text:style-name="common-al">Tijd van: 13:00</text:p>
            <text:p text:style-name="common-al">Tijd tot: 23:00</text:p>
            <text:p text:style-name="common-al">Bezoekers drukste moment: 400</text:p>
            <text:p text:style-name="common-al">Activiteiten: Open Domijn is een dag waarop Het Domijn haar deuren opent aan publiek en laat zien wat hier zoal gemaakt word door alle kunstenaars en ambachtslieden die hier werken. alle werkplaatsen en ateliers zijn open en toegankelijk. daarnaast is er ook buite</text:p>
            <text:p text:style-name="common-al">Ontvangen op: 07-03-2026</text:p>
            <text:p text:style-name="common-al">Kenmerk gemeente: Z/26/3096141</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46783</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783</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6783</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096141</meta:user-defined>
    <meta:user-defined meta:name="DCTERMS.abstract">Aanvraag voor een evenementenvergunning ter hoogte van adres Bloemendalerweg 51A-1 in </meta:user-defined>
    <dc:language>nl</dc:language>
    <meta:user-defined meta:name="OVERHEIDop.locatietype/OVERHEIDop.gebiedsmarkering">Punt</meta:user-defined>
    <meta:user-defined meta:name="DC.title">Aanvraag evenementenvergunning Bloemendalerweg 51A-1 in</meta:user-defined>
    <meta:user-defined meta:name="DCTERMS.W3CDTF/DCTERMS.available">2026-05-27</meta:user-defined>
    <meta:user-defined meta:name="DCTERMS.W3CDTF/OVERHEIDop.jaargang">2026</meta:user-defined>
    <meta:user-defined meta:name="OVERHEIDop.publicationIssue">246783</meta:user-defined>
    <meta:user-defined meta:name="OVERHEIDop.GmbID/DC.identifier">gmb-2026-246783</meta:user-defined>
    <meta:user-defined meta:name="OVERHEIDop.versieInformatie"/>
  </office:meta>
</office:document-meta>
</file>