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's-Gravelandseweg ter hoogte van nummer: 3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Nachtwerkontheffing, Locatie: 's-Gravelandseweg ter hoogte van nummer: 34 in </text:p>
            <text:p text:style-name="common-al">Looptijd :02-08-2026 t/m 04-08-2026</text:p>
            <text:p text:style-name="common-al">Verzonden naar aanvrager op: 21-05-2026</text:p>
            <text:p text:style-name="common-al">Kenmerk gemeente: Z/26/31309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097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73</meta:user-defined>
    <meta:user-defined meta:name="DCTERMS.abstract">Nachtwerk,'s-Gravelandseweg 34 1381HK, 20260802, 's-Gravelandseweg ter hoogte van nummer: 34</meta:user-defined>
    <dc:language>nl</dc:language>
    <meta:user-defined meta:name="OVERHEIDop.locatietype/OVERHEIDop.gebiedsmarkering">Punt</meta:user-defined>
    <meta:user-defined meta:name="DC.title">Besluit apv vergunning Verleend - 's-Gravelandseweg ter hoogte van nummer: 34 i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7</meta:user-defined>
    <meta:user-defined meta:name="OVERHEIDop.GmbID/DC.identifier">gmb-2026-246737</meta:user-defined>
    <meta:user-defined meta:name="OVERHEIDop.versieInformatie"/>
  </office:meta>
</office:document-meta>
</file>