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trechtseweg ter hoogte van nummer: 15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vergunning, Locatie: Utrechtseweg ter hoogte van nummer: 15 in </text:p>
            <text:p text:style-name="common-al">Looptijd :29-05-2026 t/m 24-07-2026</text:p>
            <text:p text:style-name="common-al">Verzonden naar aanvrager op: 21-05-2026</text:p>
            <text:p text:style-name="common-al">Kenmerk gemeente: Z/26/31321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2157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3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3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3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157</meta:user-defined>
    <meta:user-defined meta:name="DCTERMS.abstract">Object,Utrechtseweg 15 1381GR, 20260529, Utrechtseweg ter hoogte van nummer: 15</meta:user-defined>
    <dc:language>nl</dc:language>
    <meta:user-defined meta:name="OVERHEIDop.locatietype/OVERHEIDop.gebiedsmarkering">Punt</meta:user-defined>
    <meta:user-defined meta:name="DC.title">Besluit apv vergunning Verleend - Utrechtseweg ter hoogte van nummer: 15 in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33</meta:user-defined>
    <meta:user-defined meta:name="OVERHEIDop.GmbID/DC.identifier">gmb-2026-246733</meta:user-defined>
    <meta:user-defined meta:name="OVERHEIDop.versieInformatie"/>
  </office:meta>
</office:document-meta>
</file>