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opbouw aan Melkweglaan 106, 2394 NG Hazerswoude-Rijndijk, Bopa Melkweglaan 106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2-05-2026</text:span> een omgevingsvergunning verleend. De gemeente geeft hiermee toestemming voor het plaatsen van een dakopbouw aan Melkweglaan 106, 2394 NG Hazerswoude-Rijndijk, Bopa Melkweglaan 106 Hazerswoude-Rijndijk, geregistreerd onder nr. 04843749818.</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24669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9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9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749818</meta:user-defined>
    <meta:user-defined meta:name="DCTERMS.abstract">Verleende vergunning voor het plaatsen van een dakopbouw aan Melkweglaan 106, 2394 NG Hazerswoude-Rijndijk, Bopa Melkweglaan 106 Hazerswoude-Rijndijk</meta:user-defined>
    <dc:language>nl</dc:language>
    <meta:user-defined meta:name="DC.title">Verleende vergunning voor het plaatsen van een dakopbouw aan Melkweglaan 106, 2394 NG Hazerswoude-Rijndijk, Bopa Melkweglaan 106 Hazerswoude-Rijndijk</meta:user-defined>
    <meta:user-defined meta:name="OVERHEIDop.locatietype/OVERHEIDop.gebiedsmarkering">GeometrieRef</meta:user-defined>
    <meta:user-defined meta:name="DCTERMS.W3CDTF/DCTERMS.available">2026-05-27</meta:user-defined>
    <meta:user-defined meta:name="DCTERMS.W3CDTF/OVERHEIDop.jaargang">2026</meta:user-defined>
    <meta:user-defined meta:name="OVERHEIDop.externeBijlage">afwijkvergunning|exb-2026-18292</meta:user-defined>
    <meta:user-defined meta:name="OVERHEIDop.publicationIssue">246698</meta:user-defined>
    <meta:user-defined meta:name="OVERHEIDop.GmbID/DC.identifier">gmb-2026-246698</meta:user-defined>
    <meta:user-defined meta:name="OVERHEIDop.versieInformatie"/>
  </office:meta>
</office:document-meta>
</file>