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men - Oostenburg kavel 4 en 5 – blok 8, VOC-kade,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De aanleg en het gebruiken van meerdere gesloten bodemenergiesystemen</text:p>
            <text:p text:style-name="common-al">Aanvrager: Klimaatgarant B.V.</text:p>
            <text:p text:style-name="common-al">Zaaknummer: OD2026-0024551</text:p>
            <text:p text:style-name="common-al">DSO nummer: 2026041000306</text:p>
            <text:p text:style-name="common-al">Ontvangstdatum melding: 10-04-2026</text:p>
            <text:p text:style-name="common-al">Namens: Gemeente Amsterdam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525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52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52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3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4551</meta:user-defined>
    <meta:user-defined meta:name="DCTERMS.abstract">Kavel 4 en 5 Oostenburg GBES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esloten bodemenergiesystemen - Oostenburg kavel 4 en 5 – blok 8, VOC-kade,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6525</meta:user-defined>
    <meta:user-defined meta:name="OVERHEIDop.GmbID/DC.identifier">gmb-2026-246525</meta:user-defined>
    <meta:user-defined meta:name="OVERHEIDop.versieInformatie"/>
  </office:meta>
</office:document-meta>
</file>