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Westerkade 11L 1015X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5-2026</text:p>
            <text:p text:style-name="common-al">Zaakadres: Westerkade 11L 1015XD Amsterdam</text:p>
            <text:p text:style-name="common-al">Zaaknummer: Z2026-02195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195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47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47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47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95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Westerkade 11L 1015XD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6472</meta:user-defined>
    <meta:user-defined meta:name="OVERHEIDop.GmbID/DC.identifier">gmb-2026-246472</meta:user-defined>
    <meta:user-defined meta:name="OVERHEIDop.versieInformatie"/>
  </office:meta>
</office:document-meta>
</file>