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Clausholm, Hoofddorp - Vervangen voet-/fietsbrug BR0305 Claushol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vangen van de voet-/fietsbrug BR0305 Clausholm te Hoofddorp.</text:p>
            <text:p text:style-name="common-al">Aanvrager: Gemeente Haarlemmermeer</text:p>
            <text:p text:style-name="common-al">Zaaknummer: OD2026-0021937</text:p>
            <text:p text:style-name="common-al">DSO nummer: 2026033001315</text:p>
            <text:p text:style-name="common-al">Ontvangstdatum aanvraag: 30-03-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46268</text:span><text:line-break/><text:date style:data-style-name="dag" text:fixed="true" text:date-value="2026-05-26"/><text:line-break/><text:date style:data-style-name="jaar" text:fixed="true" text:date-value="2026-05-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68</text:span><text:date style:data-style-name="nicedate" text:fixed="true" text:date-value="2026-05-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268</text:span><text:date style:data-style-name="nicedate" text:fixed="true" text:date-value="2026-05-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7/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1937</meta:user-defined>
    <meta:user-defined meta:name="DCTERMS.abstract">het vervangen van de voet-/fietsbrug BR0305 Clausholm te Hoofddorp</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Clausholm, Hoofddorp - Vervangen voet-/fietsbrug BR0305 Clausholm</meta:user-defined>
    <meta:user-defined meta:name="DCTERMS.W3CDTF/DCTERMS.available">2026-05-26</meta:user-defined>
    <meta:user-defined meta:name="DCTERMS.W3CDTF/OVERHEIDop.jaargang">2026</meta:user-defined>
    <meta:user-defined meta:name="OVERHEIDop.publicationIssue">246268</meta:user-defined>
    <meta:user-defined meta:name="OVERHEIDop.GmbID/DC.identifier">gmb-2026-246268</meta:user-defined>
    <meta:user-defined meta:name="OVERHEIDop.versieInformatie"/>
  </office:meta>
</office:document-meta>
</file>