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dakkapel op de voor- en achterdakvlak aan Goudenregenplantsoen 3, 2404 EH Alphen aan den Rij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omgevingsvergunning ontvangen. De vergunning is aangevraagd voor het plaatsen van dakkapel op de voor- en achterdakvlak aan Goudenregenplantsoen 3, 2404 EH Alphen aan den Rijn, geregistreerd onder nr. 04843891004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1-05-2026. De gemeente neemt daarover waarschijnlijk voor 16-07-2026 een besluit. Als de vergunning wordt verleend, publiceert de gemeente een nieuw bericht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246259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259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259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7/xml/MC-DRP-OmgevingsvergunningAanvraag-3Pas-ZM.xml</meta:user-defined>
    <meta:user-defined meta:name="OVERHEID.Gemeente/DC.creator">Alphen aan den Rij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4843891004</meta:user-defined>
    <meta:user-defined meta:name="DCTERMS.abstract">Aanvraag vergunning voor het plaatsen van dakkapel op de voor- en achterdakvlak aan Goudenregenplantsoen 3, 2404 EH Alphen aan den Rijn</meta:user-defined>
    <dc:language>nl</dc:language>
    <meta:user-defined meta:name="OVERHEIDop.locatietype/OVERHEIDop.gebiedsmarkering">Punt</meta:user-defined>
    <meta:user-defined meta:name="DC.title">Aanvraag vergunning voor het plaatsen van dakkapel op de voor- en achterdakvlak aan Goudenregenplantsoen 3, 2404 EH Alphen aan den Rijn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6259</meta:user-defined>
    <meta:user-defined meta:name="OVERHEIDop.GmbID/DC.identifier">gmb-2026-246259</meta:user-defined>
    <meta:user-defined meta:name="OVERHEIDop.versieInformatie"/>
  </office:meta>
</office:document-meta>
</file>