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2ee8da79-e27d-4f86-af73-2f93090f8cb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Publicatie voornemen om een huurovereenkomst sluiten met Stichting De Regenboog Groep voor de tijdelijke huur van een Object gelegen aan de Prinses Irenestraat 19 te Amsterdam (‘de Kapel’) </text:p>
      <text:section text:name="zakelijke-mededeling_id1-3-2" text:style-name="zakelijke-mededeling">
        <text:section text:name="zakelijke-mededeling-tekst_id1-3-2-1" text:style-name="zakelijke-mededeling-tekst">
          <text:section text:name="tekst_id1-3-2-1-1" text:style-name="tekst">
            <text:p text:style-name="common-al">Datum publicatie: <text:span text:style-name="nadrukvet">23 mei 2026</text:span></text:p>
            <text:p text:style-name="common-al">Einddatum publicatie:<text:span text:style-name="nadrukvet"> 12 juni 2026</text:span></text:p>
            <text:p text:style-name="common-al">
            <text:span text:style-name="nadrukvet">Objectinformatie</text:span>
          </text:p>
            <text:p text:style-name="common-al">Adres: Prinses Irenestraat 19-21</text:p>
            <text:p text:style-name="common-al">Percelen: Gemeente Amsterdam, sectie AB, nummer 2058 gedeeltelijk.</text:p>
            <text:p text:style-name="common-al">Grootte: ca. 762 m<text:span text:style-name="sup">2 </text:span>vvo bebouwd (de Kapel) en ca.1.100 m<text:span text:style-name="sup">2 </text:span>onbebouwde buitenruimte)</text:p>
            <text:p text:style-name="common-al">Looptijd: 4 jaar</text:p>
            <text:p text:style-name="common-al">Op onderstaande kaart wordt de locatie van het Object weergegeven.</text:p>
            <text:p text:style-name="common-al">
            <draw:frame><draw:text-box><text:section text:name="plaatje_id1-3-2-1-1-9-1" text:style-name="plaatje">
              <text:p text:style-name="illustratie_id1-3-2-1-1-9-1-1"><draw:frame draw:style-name="illustratie_id1-3-2-1-1-9-1-1" text:anchor-type="paragraph" svg:width="120mm" svg:height="120.5mm"><draw:image xlink:href="Pictures/Afbeelding1i2ee8da79-e27d-4f86-af73-2f93090f8cb5.jpg" xlink:type="simple"/></draw:frame></text:p>
            </text:section></draw:text-box></draw:frame>
          </text:p>
            <text:p text:style-name="common-al">
            <text:span text:style-name="nadrukvet">Voornemen tot verhuur</text:span>
          </text:p>
            <text:p text:style-name="common-al">De gemeente Amsterdam is voornemens het bovengenoemde Object te verhuren aan Stichting De Regenboog Groep. Het Object zal door Stichting De Regenboog Groep worden bestemd om te worden gebruikt in combinatie met de zorgopdracht voor de Oekraïense vluchtelingen die tijdelijk gehuisvest zijn in het naastgelegen Convict (zie tekening het rechthoekige gebouw). Het Object is bestemd voor dagbesteding, persoonlijke begeleiding, cursussen en events voor Oekraïense vluchtelingen, buurtbewoners en andere bezoekers.</text:p>
            <text:p text:style-name="common-al">
            <text:span text:style-name="nadrukvet">Stichting De Regenboog Groep is de enige serieuze gegadigde</text:span>
          </text:p>
            <text:p text:style-name="common-al">De gemeente meent dat slechts één serieuze gegadigde in aanmerking komt voor de huurovereenkomst op grond van de navolgende objectieve, toetsbare en redelijke criteria: </text:p>
            <text:list text:style-name="id1-3-2-1-1-14">
              <text:list-item text:style-override="id1-3-2-1-1-14-1">
                <text:number>-</text:number>
                <text:p text:style-name="al">De Regenboog Groep verzorgt reeds de opvang van Oekraïense vluchtelingen in het naastgelegen Convict. De programmering in het Object is onlosmakelijk verbonden met deze opvang, onder meer met functies voor dagbesteding, persoonlijke begeleiding, cursussen en events die in het Object worden georganiseerd voor en door de Oekraïense vluchtelingen en voor buurtbewoners <text:span text:style-name="nadrukondlijn">en</text:span> andere bezoekers Deze verbondenheid blijkt ook uit einddatum van de huurovereenkomst voor het Object die gelijk is aan de einddatum van de aangrenzende opvanglocatie;</text:p>
              </text:list-item>
              <text:list-item text:style-override="id1-3-2-1-1-14-2">
                <text:number>-</text:number>
                <text:p text:style-name="al">Het initiatief van de Regenboog Groep voor de programmering van het Object draagt bij aan algemene gemeentelijke beleidsdoelstellingen gericht op onder meer preventie, zelfredzaamheid en het ontplooien van talent voor de doelgroep (de vluchtelingen en de buurt) alsmede vanwege het organiseren van culturele activiteiten voor bewoners in Zuid zoals genoemd in het uitwerkingsbesluit Kunst en Cultuur 2026 van stadsdeel Zuid.</text:p>
              </text:list-item>
              <text:list-item text:style-override="id1-3-2-1-1-14-3">
                <text:number>-</text:number>
                <text:p text:style-name="al">Vanuit de zorgopdracht in het Convict voor de vluchtelingenopvang heeft De Regenboog Groep een breed lokaal netwerk dat bijdraagt aan de programmering van het Object waarbij in het verlengde van de opvang in het Convict met het Object wordt bijgedragen aan deze zorg maar ook aan de interactie met de omgeving.</text:p>
              </text:list-item>
              <text:list-item text:style-override="id1-3-2-1-1-14-4">
                <text:number>-</text:number>
                <text:p text:style-name="al">De aangrenzende opvanglocatie en het Object (inclusief de buitenruimte) zijn zowel constructief als installatietechnisch met elkaar verweven en vormen een monumentaal geheel. Het heeft de voorkeur om het beheer en onderhoud van de gebouwen en de buitenruimtes bij één partij te beleggen. </text:p>
              </text:list-item>
            </text:list>
            <text:p text:style-name="common-al">
            <text:span text:style-name="nadrukvet">Niet eens met de voorgenomen verhuring?</text:span>
          </text:p>
            <text:p text:style-name="common-al">Als u het niet eens bent met de voorgenomen verhuring, dient u <text:span text:style-name="nadrukvet">uiterlijk 12juni 2026 (</text:span>20 dagen na publicatie van het voornemen op <text:a xlink:href="http://www.officielebekendmakingen.nl" xlink:type="simple"><text:span text:style-name="nadrukondlijn">www.officielebekendmakingen.nl</text:span></text:a>) een kort geding aanhangig te hebben gemaakt bij de afdeling privaatrecht van de rechtbank Amsterdam. U dient dit te doen door een dagvaarding in kort geding uit te laten brengen aan het adres van de gemeente Amsterdam Amstel 1, 1011 PN (en in verband met het opvragen van de verhinderdata van de gemeente voor het kort geding via <text:a xlink:href="mailto:hasecretariaat@amsterdam.nl" xlink:type="simple"><text:span text:style-name="nadrukondlijn">hasecretariaat@amsterdam.nl</text:span></text:a>). </text:p>
            <text:p text:style-name="last-al">Als niet binnen deze termijn een kort geding aanhangig is gemaakt kunnen er geen aanspraken jegens de gemeente geldend worden gemaakt, en staat het de gemeente vrij om tot contractsluiting over te ga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9-1-1" style:parent-style-name="Standard">
      <style:paragraph-properties style:line-spacing="0mm" style:text-autospace="none" ofo:line-height="0.001cm"/>
    </style:style>
    <style:style style:family="graphic" style:name="illustratie_id1-3-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6230</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230</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230</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6/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om een huurovereenkomst sluiten met Stichting De Regenboog Groep voor de tijdelijke huur van een Object gelegen aan de Prinses Irenestraat 19 te Amsterdam (‘de Kapel’)</meta:user-defined>
    <meta:user-defined meta:name="DCTERMS.W3CDTF/DCTERMS.available">2026-05-27</meta:user-defined>
    <meta:user-defined meta:name="DCTERMS.W3CDTF/OVERHEIDop.jaargang">2026</meta:user-defined>
    <meta:user-defined meta:name="OVERHEIDop.publicationIssue">246230</meta:user-defined>
    <meta:user-defined meta:name="OVERHEIDop.GmbID/DC.identifier">gmb-2026-246230</meta:user-defined>
    <meta:user-defined meta:name="OVERHEIDop.versieInformatie"/>
  </office:meta>
</office:document-meta>
</file>