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behuizing voor 2 warmtepompen incl. verdamper en een WOT aan Tuinderslaan 31 te Eric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RICA</text:span>
          </text:p>
            <text:p text:style-name="common-al">13 mei 2026, <text:span text:style-name="nadrukvet">Tuinderslaan 31,</text:span> het plaatsen van een behuizing voor 2 warmtepompen incl. verdamper en een WOT (2026-0402)</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text:p>
            <text:p text:style-name="last-al">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246197</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197</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197</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9/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02</meta:user-defined>
    <dc:language>nl</dc:language>
    <meta:user-defined meta:name="OVERHEIDop.locatietype/OVERHEIDop.gebiedsmarkering">Adres</meta:user-defined>
    <meta:user-defined meta:name="DC.title">Toestemming voor het plaatsen van een behuizing voor 2 warmtepompen incl. verdamper en een WOT aan Tuinderslaan 31 te Erica</meta:user-defined>
    <meta:user-defined meta:name="DCTERMS.W3CDTF/DCTERMS.available">2026-05-27</meta:user-defined>
    <meta:user-defined meta:name="DCTERMS.W3CDTF/OVERHEIDop.jaargang">2026</meta:user-defined>
    <meta:user-defined meta:name="OVERHEIDop.publicationIssue">246197</meta:user-defined>
    <meta:user-defined meta:name="OVERHEIDop.GmbID/DC.identifier">gmb-2026-246197</meta:user-defined>
    <meta:user-defined meta:name="OVERHEIDop.versieInformatie"/>
  </office:meta>
</office:document-meta>
</file>