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Purperreigerlaan 3 t/m 13, 27 t/m 49 en Biezerdstraat 3 t/m 13 in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18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Purperreigerlaan 3 t/m 13, 27 t/m 49 en Biezerdstraat 3 t/m 13 in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5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18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Purperreigerlaan 3 t/m 13, 27 t/m 49 en Biezerdstraat 3 t/m 13 in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57</meta:user-defined>
    <meta:user-defined meta:name="OVERHEIDop.GmbID/DC.identifier">gmb-2026-245657</meta:user-defined>
    <meta:user-defined meta:name="OVERHEIDop.versieInformatie"/>
  </office:meta>
</office:document-meta>
</file>