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het verwijderen van asbest, Buizerdstraat 5, 9 en 13, 8064 CN te Zwartsluis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4847</text:p>
            <text:p text:style-name="common-al">
            <text:span text:style-name="nadrukvet">Datum ontvangst:</text:span> 19-05-2026</text:p>
            <text:p text:style-name="common-al">
            <text:span text:style-name="nadrukvet">Locatie:</text:span> Buizerdstraat 5, 9 en 13, 8064 CN te Zwartsluis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24565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65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4847</meta:user-defined>
    <meta:user-defined meta:name="DCTERMS.abstract">een sloopmelding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het verwijderen van asbest, Buizerdstraat 5, 9 en 13, 8064 CN te Zwartsluis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5655</meta:user-defined>
    <meta:user-defined meta:name="OVERHEIDop.GmbID/DC.identifier">gmb-2026-245655</meta:user-defined>
    <meta:user-defined meta:name="OVERHEIDop.versieInformatie"/>
  </office:meta>
</office:document-meta>
</file>