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's-Gravelandseweg 22E,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 op de bovenstaande locatie. </text:p>
            <text:p text:style-name="common-al">Aanvrager: Duratherm Nederland B.V.</text:p>
            <text:p text:style-name="common-al">Zaaknummer: OD2026-0030120</text:p>
            <text:p text:style-name="common-al">DSO nummer: 2026050700936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30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3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30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OD2026-0030120</meta:user-defined>
    <meta:user-defined meta:name="DCTERMS.abstract">26-12888 - Weesp, 's Gravelandseweg 22E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's-Gravelandseweg 22E, Weesp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307</meta:user-defined>
    <meta:user-defined meta:name="OVERHEIDop.GmbID/DC.identifier">gmb-2026-245307</meta:user-defined>
    <meta:user-defined meta:name="OVERHEIDop.versieInformatie"/>
  </office:meta>
</office:document-meta>
</file>