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as en Judelshof 13 1068W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kapel op de voor en achterzijde van de woning </text:p>
            <text:p text:style-name="common-al">Zaakadres: Boas en Judelshof 13 1068WB Amsterdam</text:p>
            <text:p text:style-name="common-al">Datum ontvangst: 12-05-2026</text:p>
            <text:p text:style-name="common-al">Zaaknummer: Z2026-021128</text:p>
            <text:p text:style-name="common-al">DSO-nummer: 202605120170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5287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28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287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128</meta:user-defined>
    <meta:user-defined meta:name="DCTERMS.abstract">plaatsen van een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Boas en Judelshof 13 1068WB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5287</meta:user-defined>
    <meta:user-defined meta:name="OVERHEIDop.GmbID/DC.identifier">gmb-2026-245287</meta:user-defined>
    <meta:user-defined meta:name="OVERHEIDop.versieInformatie"/>
  </office:meta>
</office:document-meta>
</file>