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Kromme Waal 25B 1011B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21-05-2026</text:p>
            <text:p text:style-name="common-al">Zaakadres: Kromme Waal 25B 1011BT Amsterdam</text:p>
            <text:p text:style-name="common-al">Zaaknummer: Z2026-020767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20767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1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5205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205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205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0767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Kromme Waal 25B 1011BT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5205</meta:user-defined>
    <meta:user-defined meta:name="OVERHEIDop.GmbID/DC.identifier">gmb-2026-245205</meta:user-defined>
    <meta:user-defined meta:name="OVERHEIDop.versieInformatie"/>
  </office:meta>
</office:document-meta>
</file>