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Looiersgracht 67 1016W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1-05-2026</text:p>
            <text:p text:style-name="common-al">Zaakadres: Looiersgracht 67 1016WC Amsterdam</text:p>
            <text:p text:style-name="common-al">Zaaknummer: Z2026-02146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1469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5130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13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13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146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Looiersgracht 67 1016WC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5130</meta:user-defined>
    <meta:user-defined meta:name="OVERHEIDop.GmbID/DC.identifier">gmb-2026-245130</meta:user-defined>
    <meta:user-defined meta:name="OVERHEIDop.versieInformatie"/>
  </office:meta>
</office:document-meta>
</file>