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Inrichtingsmaatregelen op weidepercelen (plaatsen reewildwerend raster), Vordenseweg nabij nr,2, 7261 LZ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mei 2026 is een aanvraag ontvangen voor Inrichtingsmaatregelen op weidepercelen (plaatsen reewildwerend raster) op locatie Vordenseweg nabij nr,2, 7261LZ Ruurlo. De aanvraag is geregistreerd onder zaaknummer Z2026-00000917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24502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02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02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17</meta:user-defined>
    <meta:user-defined meta:name="DCTERMS.abstract">Betreft: Aanvraag op locatie Vordenseweg nabij nr,2, 7261LZ Ruur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Inrichtingsmaatregelen op weidepercelen (plaatsen reewildwerend raster), Vordenseweg nabij nr,2, 7261 LZ Ruurlo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026</meta:user-defined>
    <meta:user-defined meta:name="OVERHEIDop.GmbID/DC.identifier">gmb-2026-245026</meta:user-defined>
    <meta:user-defined meta:name="OVERHEIDop.versieInformatie"/>
  </office:meta>
</office:document-meta>
</file>