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Amazonenstraat 47 1076L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externe zelfstandige woonruimte op de zolderverdieping</text:p>
            <text:p text:style-name="common-al">Zaakadres: Amazonenstraat 47-H 1076LG Amsterdam</text:p>
            <text:p text:style-name="common-al">Datum ontvangst: 11-05-2026</text:p>
            <text:p text:style-name="common-al">Zaaknummer: Z2026-0205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487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487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487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0514</meta:user-defined>
    <meta:user-defined meta:name="DCTERMS.abstract">het vormen van 1 externe zelfstandige woonruimte op de zolderverdieping</meta:user-defined>
    <dc:language>nl</dc:language>
    <meta:user-defined meta:name="OVERHEIDop.locatietype/OVERHEIDop.gebiedsmarkering">Punt</meta:user-defined>
    <meta:user-defined meta:name="DC.title">Aanvraag woonvormingsvergunning Amazonenstraat 47 1076LG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4877</meta:user-defined>
    <meta:user-defined meta:name="OVERHEIDop.GmbID/DC.identifier">gmb-2026-244877</meta:user-defined>
    <meta:user-defined meta:name="OVERHEIDop.versieInformatie"/>
  </office:meta>
</office:document-meta>
</file>